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parkeerverbod Bij ’t Station Dokkum </text:p>
      <text:section text:name="zakelijke-mededeling_id1-3-2" text:style-name="zakelijke-mededeling">
        <text:section text:name="zakelijke-mededeling-tekst_id1-3-2-1" text:style-name="zakelijke-mededeling-tekst">
          <text:section text:name="tekst_id1-3-2-1-1" text:style-name="tekst">
            <text:p text:style-name="common-al">Bij het Station is een woonstraat waar sinds jaar en dag het bedrijf Hiatus is gevestigd. Door de toenemende parkeerdruk in de straat en schaalvergroting van het bedrijf wordt het laden en lossen steeds lastiger. De straat is relatief smal waardoor het vrachtverkeer voor het laden en lossen moeite hebben om het bedrijf te bereiken als er auto’s op de rijbaan staan geparkeerd. Ook ontstaat er risico voor schade aan geparkeerde auto’s. Hiatus heeft bij de gemeente het verzoek gedaan om voor een klein gedeelte van de straat een parkeerverbod in te stellen, zodat het laden en lossen minder problemen oplevert.</text:p>
            <text:p text:style-name="common-al">Voor de gemeente is het uitgangspunt om te zoeken naar een winwin-situatie. Dit betekent dat we het laden en lossen voor Hiatus willen vereenvoudigen, maar dit mag niet ten koste gaan van het ‘parkeergenot’. De aanwonenden zijn erg gesteld voor het parkeren op straat. Het parkeren op de rijbaan nabij hun woning is nadrukkelijk geen recht voor de aanwonenden. Het is zelfs redelijk en billijk dat er tot een afstand van 100 meter gelopen mag worden in een dergelijke woonstraat voor het vinden van een parkeerplaats. Het instellen van een parkeerverbod is dan ook een reële en mogelijke optie, maar gezien het uitgangspunt dat er een winwin-situatie moet zijn, is een parkeerverbod niet aan de orde. Bewoners moeten de auto dan verderop parkeren en gaat dus ten kostte van het ‘parkeergenot’. </text:p>
            <text:p text:style-name="common-al">Een oplossing die draagvlak heeft bij zowel de bewoners van nr. 3 als bij het bedrijf Hiatus is de aankoop van een stukje grond van nr. 3 aan de noordkant van hun perceel. Op dit stukje grond wordt dan de auto van de bewoners geparkeerd. Dit maakt dan de weg vrij voor het instellen van een parkeerverbod voor een gedeelte van de straat.</text:p>
            <text:p text:style-name="common-al">De verkoop van het stukje grond is inmiddels geregeld en dit maakt de weg vrij voor het instellen van een parkeerverbod.</text:p>
            <text:p text:style-name="common-al">Dit besluit dient de volgende doelen uit artikel 2 van de Wegenverkeerswet 1994:</text:p>
            <text:list text:style-name="id1-3-2-1-1-6">
              <text:list-item text:style-override="id1-3-2-1-1-6-1">
                <text:number>1.</text:number>
                <text:p text:style-name="al">het verzekeren van de veiligheid op de weg;</text:p>
              </text:list-item>
              <text:list-item text:style-override="id1-3-2-1-1-6-2">
                <text:number>2.</text:number>
                <text:p text:style-name="al">Het voorkomen of beperken van door het verkeer veroorzaakte overlast, hinder of schade </text:p>
              </text:list-item>
              <text:list-item text:style-override="id1-3-2-1-1-6-3">
                <text:number>3.</text:number>
                <text:p text:style-name="al">het beschermen van weggebruikers en passagiers.</text:p>
              </text:list-item>
            </text:list>
            <text:p text:style-name="common-al">
            <text:span text:style-name="nadrukvet">Besluit</text:span>
          </text:p>
            <text:p text:style-name="common-al">Wij besluiten op grond van bovenvermelde overwegingen tot</text:p>
            <text:p text:style-name="common-al">Het instellen van een parkeerverbod op Bij het Station, ter hoogte van huisnummer 3, tussen de bocht en westelijke inrit naar het bedrijfspand, aan de oostzijde van de rijbaan</text:p>
            <text:p text:style-name="last-al">door het aanbrengen de bijbehorende gele onderbroken belijning; volgens bijlage I van het Reglement verkeersregels en verkeerstekens 1990, één en ander zoals aangegeven op de bij dit besluit behorende situatietekening.</text:p>
            <text:p text:style-name="tekst_bottom"/>
          </text:section>
        </text:section>
        <text:section text:name="zakelijke-mededeling-sluiting_id1-3-2-2" text:style-name="zakelijke-mededeling-sluiting">
          <text:section text:name="gegeven_id1-3-2-2-1" text:style-name="gegeven">
            <text:p text:style-name="dagtekening">
            <text:span text:style-name="plaats">Dokkum</text:span>
            <text:span text:style-name="datum">8 december 2021</text:span>
          </text:p>
          </text:section>
          <text:section text:name="ondertekening_id1-3-2-2-2">
            <text:p><text:span text:style-name="functie">Burgemeester en wethouders van gemeente Noardeast-Fryslân,</text:span></text:p>
            <text:p><text:span text:style-name="deze">Namens deze:</text:span></text:p>
            <text:p><text:span text:style-name="ondertekening_naam">
            <text:span text:style-name="voornaam">J</text:span>
            <text:span text:style-name="achternaam">Reitsma</text:span>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36558</text:span><text:line-break/><text:date style:data-style-name="dag" text:fixed="true" text:date-value="2021-12-08"/><text:line-break/><text:date style:data-style-name="jaar" text:fixed="true" text:date-value="2021-1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36558</text:span><text:date style:data-style-name="nicedate" text:fixed="true" text:date-value="2021-1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36558</text:span><text:date style:data-style-name="nicedate" text:fixed="true" text:date-value="2021-1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3.13/xml/MC-DRP-OverigeWegverkeer-Web-ZM.xml</meta:user-defined>
    <meta:user-defined meta:name="OVERHEID.Gemeente/DC.creator">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Gemeente/OVERHEID.authority">Noardeast-Fryslân</meta:user-defined>
    <meta:user-defined meta:name="OVERHEID.TaxonomieBeleidsagendaDecentraal/OVERHEID.category">Verkeer | Organisatie en belei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1</meta:user-defined>
    <dc:language>nl</dc:language>
    <meta:user-defined meta:name="OVERHEIDop.locatietype/OVERHEIDop.gebiedsmarkering">Punt</meta:user-defined>
    <meta:user-defined meta:name="DC.title">Verkeersbesluit parkeerverbod Bij ’t Station Dokkum</meta:user-defined>
    <meta:user-defined meta:name="DCTERMS.W3CDTF/DCTERMS.available">2021-12-08</meta:user-defined>
    <meta:user-defined meta:name="OVERHEIDop.externeBijlage">pdf versie verkeersbesluit|exb-2021-69792</meta:user-defined>
    <meta:user-defined meta:name="DCTERMS.W3CDTF/OVERHEIDop.jaargang">2021</meta:user-defined>
    <meta:user-defined meta:name="OVERHEIDop.publicationIssue">436558</meta:user-defined>
    <meta:user-defined meta:name="OVERHEIDop.GmbID/DC.identifier">gmb-2021-436558</meta:user-defined>
    <meta:user-defined meta:name="OVERHEIDop.versieInformatie"/>
  </office:meta>
</office:document-meta>
</file>