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sloopmel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pellaan 1, 5374 GS Schaijk; het verwijderen van asbesthoudende dakbedekking van een berging en het verwijderen van (asbesthoudende) materialen uit een woning (melding ontvangen op 19 november 2021)</text:p>
            <text:p text:style-name="common-al">Molenaarstraat 59a, 5374 GX Schaijk; het slopen van een schuur met asbesthoudende dakbedekking (melding ontvangen op 20 november 2021)</text:p>
            <text:p text:style-name="common-al">Molenstraat 30, 5411 EG Zeeland; het verwijderen van asbesthoudende dakbedekking van een garage (melding ontvangen op 22 november 2021)</text:p>
            <text:p text:style-name="common-al">Runstraat 33, 5374 AB Schaijk; het verwijderen van asbesthoudende materialen uit de woning (melding ontvangen 23 november 2021)</text:p>
            <text:p text:style-name="common-al">Zandstraat 22, 5374 NB Schaijk; het verwijderen van asbesthoudende dakbedekking van een loods (melding ontvangen op 24 november 2021)</text:p>
            <text:p text:style-name="last-al">
            <text:span text:style-name="nadrukcur"> In dit stadium van de procedure (ontvangen meldingen) kunt u geen bezwaar-/beroepschrift indienen. Bovengenoemde meldingen zijn op verzoek wel in te zien bij de afdeling Ruimte. U kunt hiervoor telefonisch contact opnemen, telefoonnummer 0486-458111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deze">Het gemeentebestuur van Landerd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erd</text:p>
            </table:table-cell>
            <table:table-cell office:value-type="string" table:style-name="header.C">
              <text:p text:style-name="headerright"><text:span text:style-name="nr">Nr. 436545</text:span><text:line-break/><text:date style:data-style-name="dag" text:fixed="true" text:date-value="2021-12-03"/><text:line-break/><text:date style:data-style-name="jaar" text:fixed="true" text:date-value="2021-1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6545</text:span><text:date style:data-style-name="nicedate" text:fixed="true" text:date-value="2021-1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6545</text:span><text:date style:data-style-name="nicedate" text:fixed="true" text:date-value="2021-1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Lande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erd</meta:user-defined>
    <meta:user-defined meta:name="OVERHEID.Gemeente/OVERHEID.authority">Lande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Ontvangen sloopmeldingen</meta:user-defined>
    <meta:user-defined meta:name="DCTERMS.W3CDTF/DCTERMS.available">2021-12-03</meta:user-defined>
    <meta:user-defined meta:name="DCTERMS.W3CDTF/OVERHEIDop.jaargang">2021</meta:user-defined>
    <meta:user-defined meta:name="OVERHEIDop.publicationIssue">436545</meta:user-defined>
    <meta:user-defined meta:name="OVERHEIDop.GmbID/DC.identifier">gmb-2021-436545</meta:user-defined>
    <meta:user-defined meta:name="OVERHEIDop.versieInformatie"/>
  </office:meta>
</office:document-meta>
</file>