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VERANDEREN VAN EEN VEEHOUDERIJBEDRIJF, VAN SMINIAWEI 6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veehouderijbedrijf op het adres Van Sminiawei 6 Aldeboarn.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35357</text:span><text:line-break/><text:date style:data-style-name="dag" text:fixed="true" text:date-value="2021-12-02"/><text:line-break/><text:date style:data-style-name="jaar" text:fixed="true" text:date-value="2021-12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35357</text:span><text:date style:data-style-name="nicedate" text:fixed="true" text:date-value="2021-12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35357</text:span><text:date style:data-style-name="nicedate" text:fixed="true" text:date-value="2021-12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MELDING WET MILIEUBEHEER, VERANDEREN VAN EEN VEEHOUDERIJBEDRIJF, VAN SMINIAWEI 6 ALDEBOARN</meta:user-defined>
    <meta:user-defined meta:name="DCTERMS.W3CDTF/DCTERMS.available">2021-12-02</meta:user-defined>
    <meta:user-defined meta:name="DCTERMS.W3CDTF/OVERHEIDop.jaargang">2021</meta:user-defined>
    <meta:user-defined meta:name="OVERHEIDop.publicationIssue">435357</meta:user-defined>
    <meta:user-defined meta:name="OVERHEIDop.GmbID/DC.identifier">gmb-2021-435357</meta:user-defined>
    <meta:user-defined meta:name="OVERHEIDop.versieInformatie"/>
  </office:meta>
</office:document-meta>
</file>