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WOONUNIT (TIJDELIJK VOOR 2 JAAR), DE HEISTELLING 1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woonunit (tijdelijk voor 2 jaar)  op het perceel De Heistelling 1 te Aldeboarn (09 nov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1504</text:span><text:line-break/><text:date style:data-style-name="dag" text:fixed="true" text:date-value="2021-11-30"/><text:line-break/><text:date style:data-style-name="jaar" text:fixed="true" text:date-value="2021-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1504</text:span><text:date style:data-style-name="nicedate" text:fixed="true" text:date-value="2021-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1504</text:span><text:date style:data-style-name="nicedate" text:fixed="true" text:date-value="2021-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EEN WOONUNIT (TIJDELIJK VOOR 2 JAAR), DE HEISTELLING 1 ALDEBOARN</meta:user-defined>
    <meta:user-defined meta:name="DCTERMS.W3CDTF/DCTERMS.available">2021-11-30</meta:user-defined>
    <meta:user-defined meta:name="DCTERMS.W3CDTF/OVERHEIDop.jaargang">2021</meta:user-defined>
    <meta:user-defined meta:name="OVERHEIDop.publicationIssue">431504</meta:user-defined>
    <meta:user-defined meta:name="OVERHEIDop.GmbID/DC.identifier">gmb-2021-431504</meta:user-defined>
    <meta:user-defined meta:name="OVERHEIDop.versieInformatie"/>
  </office:meta>
</office:document-meta>
</file>