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HET GEBRUIK VAN AGRARISCH NAAR WOONDOELEINDEN (TEN BEHOEVE VAN HET BOUWEN VAN EEN WONING EN BIJGEBOUW (VERVANGING)), WARNIAHUZEN 5 TE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het gebruik van agrarisch naar woondoeleinden (ten behoeve van het bouwen van een woning en bijgebouw (vervanging)) voor het adres Warniahuzen 5 te Aldeboarn. De vergunning betreft de activiteit ‘gebruik van gronden in strijd met een bestemmingsplan’. Het besluit is voorbereid met de uitgebreide voorbereidingsprocedure afdeling 3.4 Awb. Er zijn geen zienswijzen ingediend.</text:p>
            <text:p text:style-name="tussenkopcur">Ter inzage</text:p>
            <text:p text:style-name="common-al">De beschikking alsmede de daarbij behorende stukken liggen met ingang van 05-11-2021 gedurende zes weken ter inzage in het gemeentehuis.</text:p>
            <text:p text:style-name="common-al">U kunt de stukken op afspraak inzien in het gemeentehuis. Op verzoek kunnen stukken die openbaar zijn per mail worden toegezonden. Daarvoor kunt u een mail sturen naar <text:a xlink:href="mailto:vergunningen@heerenveen.nl" xlink:type="simple">vergunningen@heerenveen.nl</text:a>.</text:p>
            <text:p text:style-name="common-al">Tevens zijn de stukken digitaal raadpleegbaar via de website ruimtelijke plannen (NL.IMRO.0074.OVWarniahuzen5AB-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31489</text:span><text:line-break/><text:date style:data-style-name="dag" text:fixed="true" text:date-value="2021-11-30"/><text:line-break/><text:date style:data-style-name="jaar" text:fixed="true" text:date-value="2021-1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1489</text:span><text:date style:data-style-name="nicedate" text:fixed="true" text:date-value="2021-1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1489</text:span><text:date style:data-style-name="nicedate" text:fixed="true" text:date-value="2021-1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HET GEBRUIK VAN AGRARISCH NAAR WOONDOELEINDEN (TEN BEHOEVE VAN HET BOUWEN VAN EEN WONING EN BIJGEBOUW (VERVANGING)), WARNIAHUZEN 5 TE ALDEBOARN</meta:user-defined>
    <meta:user-defined meta:name="DCTERMS.W3CDTF/DCTERMS.available">2021-11-30</meta:user-defined>
    <meta:user-defined meta:name="DCTERMS.W3CDTF/OVERHEIDop.jaargang">2021</meta:user-defined>
    <meta:user-defined meta:name="OVERHEIDop.publicationIssue">431489</meta:user-defined>
    <meta:user-defined meta:name="OVERHEIDop.GmbID/DC.identifier">gmb-2021-431489</meta:user-defined>
    <meta:user-defined meta:name="OVERHEIDop.versieInformatie"/>
  </office:meta>
</office:document-meta>
</file>