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gemeenteraad vergadert: raadscommissie op 7, 8 en 9 december 2021</text:p>
      <text:section text:name="regeling_id1-3-2" text:style-name="regeling">
        <text:section text:name="aanhef_id1-3-2-1" text:style-name="aanhef">
          <text:section text:name="preambule_id1-3-2-1-1" text:style-name="preambule">
            <text:p text:style-name="al">
            <text:span text:style-name="nadrukvet"/>
          </text:p>
            <text:p text:style-name="al">Op <text:span text:style-name="nadrukvet">dinsdag 7, woensdag 8 en donderdag 9 december 2021 </text:span>vergadert de raadscommissie om 19.30 uur in de Aleidazaal van het Stadskantoor. Deze vergaderingen van de raadscommissie zijn mede ter voorbereiding op de vergadering van de gemeenteraad van dinsdag 14 december 2021.</text:p>
            <text:p text:style-name="al">De raadsvoorstellen die op de agenda staan worden eerst in de raadscommissie besproken voordat ze in de raad worden behandeld. </text:p>
            <text:p text:style-name="al">De vergadering van dinsdag 7 december 2021 wordt geleid door mevrouw Biekman. Op de agenda staan onder andere voorstellen over een <text:span text:style-name="nadrukvet">v</text:span>oorbereidingsbudget project “Renovatie en herstructurering Staatsliedenbuurt”, de Start aanpak Stedelijke Vernieuwing Nieuwland en Oost en de Verordening Stimuleringslening Nieuwe Energie voor Groenoord 2021.</text:p>
            <text:p text:style-name="al">De vergadering van woensdag 8 december 2021 staat onder leiding van de heer Karens. Deze avond worden onder andere voorstellen over de Startnotitie visie sociaal domein, de Strategische visie Stroomopwaarts en de Ophoging van het budget lokale jeugdhulp besproken.</text:p>
            <text:p text:style-name="al">De vergadering van donderdag 9 december 2021 staat onder leiding van de heer Hamerslag. Op de agenda voor deze avond staan onder andere een voorstel over het Participatiebeleid Samenwerken in Schiedam en de presentatie van het eindverslag van het raadsinitiatief “Een vuist tegen huiselijk geweld”.</text:p>
            <text:p text:style-name="al">Wilt u inspreken over een van de raadsvoorstellen die op de agenda staan of de vergadering bijwonen neemt u dan contact op met de griffie.</text:p>
            <text:p text:style-name="al">Nadere informatie over de vergaderingen kunt u inwinnen via <text:a xlink:href="mailto:griffie@schiedam.nl" xlink:type="simple">griffie@schiedam.nl</text:a>.</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431409</text:span><text:line-break/><text:date style:data-style-name="dag" text:fixed="true" text:date-value="2021-11-30"/><text:line-break/><text:date style:data-style-name="jaar" text:fixed="true" text:date-value="2021-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1409</text:span><text:date style:data-style-name="nicedate" text:fixed="true" text:date-value="2021-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1409</text:span><text:date style:data-style-name="nicedate" text:fixed="true" text:date-value="2021-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Schiedam</meta:user-defined>
    <meta:user-defined meta:name="OVERHEID.Informatietype/DC.type">officiële publicatie</meta:user-defined>
    <meta:user-defined meta:name="OVERHEIDop.Rubriek/DC.type">ander besluit van algemene strekking</meta:user-defined>
    <meta:user-defined meta:name="OVERHEID.Gemeente/DCTERMS.publisher">Schiedam</meta:user-defined>
    <meta:user-defined meta:name="OVERHEID.Gemeente/OVERHEID.authority">Schiedam</meta:user-defined>
    <meta:user-defined meta:name="OVERHEID.TaxonomieBeleidsagendaDecentraal/OVERHEID.category">Bestuur | Organisatie en beleid</meta:user-defined>
    <meta:user-defined meta:name="DC.source">N.v.t.</meta:user-defined>
    <meta:user-defined meta:name="DCTERMS.alternative">schiedam</meta:user-defined>
    <dc:language>nl</dc:language>
    <meta:user-defined meta:name="OVERHEIDop.locatietype/OVERHEIDop.gebiedsmarkering">Gemeente</meta:user-defined>
    <meta:user-defined meta:name="DC.title">De gemeenteraad vergadert: raadscommissie op 7, 8 en 9 december 2021</meta:user-defined>
    <meta:user-defined meta:name="DCTERMS.W3CDTF/DCTERMS.available">2021-11-30</meta:user-defined>
    <meta:user-defined meta:name="DCTERMS.W3CDTF/OVERHEIDop.jaargang">2021</meta:user-defined>
    <meta:user-defined meta:name="OVERHEIDop.publicationIssue">431409</meta:user-defined>
    <meta:user-defined meta:name="OVERHEIDop.GmbID/DC.identifier">gmb-2021-431409</meta:user-defined>
    <meta:user-defined meta:name="OVERHEIDop.versieInformatie"/>
  </office:meta>
</office:document-meta>
</file>