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2 BERGINGEN, EEN PERGOLA, PLAATSEN VAN EEN AFSCHEIDING EN HET INRICHTEN VAN EEN TU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2 bergingen, een pergola, plaatsen van een afscheiding en het inrichten van een tuin op het perceel Van Helomalaan 2 en 2A te Heerenveen.</text:p>
            <text:p text:style-name="common-al">(05-02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025</text:span><text:line-break/><text:date style:data-style-name="dag" text:fixed="true" text:date-value="2021-02-12"/><text:line-break/><text:date style:data-style-name="jaar" text:fixed="true" text:date-value="2021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025</text:span><text:date style:data-style-name="nicedate" text:fixed="true" text:date-value="2021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3025</text:span><text:date style:data-style-name="nicedate" text:fixed="true" text:date-value="2021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460.978 553326.397</meta:user-defined>
    <meta:user-defined meta:name="DC.title">AANVRAAG OMGEVINGSVERGUNNING, BOUWEN VAN 2 BERGINGEN, EEN PERGOLA, PLAATSEN VAN EEN AFSCHEIDING EN HET INRICHTEN VAN EEN TUIN</meta:user-defined>
    <meta:user-defined meta:name="OVERHEID.PostcodeHuisnummer/OVERHEIDop.postcodeHuisnummer">8441BX 2</meta:user-defined>
    <meta:user-defined meta:name="OVERHEIDop.straatnaam">van Helomalaan</meta:user-defined>
    <meta:user-defined meta:name="OVERHEIDop.woonplaats">Heerenveen</meta:user-defined>
    <meta:user-defined meta:name="DCTERMS.W3CDTF/DCTERMS.available">2021-02-12</meta:user-defined>
    <meta:user-defined meta:name="DCTERMS.W3CDTF/OVERHEIDop.jaargang">2021</meta:user-defined>
    <meta:user-defined meta:name="OVERHEIDop.publicationIssue">43025</meta:user-defined>
    <meta:user-defined meta:name="OVERHEIDop.GmbID/DC.identifier">gmb-2021-43025</meta:user-defined>
    <meta:user-defined meta:name="OVERHEIDop.versieInformatie"/>
  </office:meta>
</office:document-meta>
</file>