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AKKERSPLEIN VOOR NUMMER 5 HEERENVEEN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Akkersplein voor nummer 5, Heerenveen  (24-11-2021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8627</text:span><text:line-break/><text:date style:data-style-name="dag" text:fixed="true" text:date-value="2021-11-29"/><text:line-break/><text:date style:data-style-name="jaar" text:fixed="true" text:date-value="2021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8627</text:span><text:date style:data-style-name="nicedate" text:fixed="true" text:date-value="2021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8627</text:span><text:date style:data-style-name="nicedate" text:fixed="true" text:date-value="2021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AKKERSPLEIN VOOR NUMMER 5 HEERENVEEN.</meta:user-defined>
    <meta:user-defined meta:name="DCTERMS.W3CDTF/DCTERMS.available">2021-11-29</meta:user-defined>
    <meta:user-defined meta:name="DCTERMS.W3CDTF/OVERHEIDop.jaargang">2021</meta:user-defined>
    <meta:user-defined meta:name="OVERHEIDop.publicationIssue">428627</meta:user-defined>
    <meta:user-defined meta:name="OVERHEIDop.GmbID/DC.identifier">gmb-2021-428627</meta:user-defined>
    <meta:user-defined meta:name="OVERHEIDop.versieInformatie"/>
  </office:meta>
</office:document-meta>
</file>