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ONZORGCENTRUM, MARKTWEG 104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onzorgcentrum op het perceel Marktweg 104 te Heerenveen  (24-11-2021).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7739</text:span><text:line-break/><text:date style:data-style-name="dag" text:fixed="true" text:date-value="2021-11-26"/><text:line-break/><text:date style:data-style-name="jaar" text:fixed="true" text:date-value="2021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7739</text:span><text:date style:data-style-name="nicedate" text:fixed="true" text:date-value="2021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7739</text:span><text:date style:data-style-name="nicedate" text:fixed="true" text:date-value="2021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WOONZORGCENTRUM, MARKTWEG 104 HEERENVEEN.</meta:user-defined>
    <meta:user-defined meta:name="DCTERMS.W3CDTF/DCTERMS.available">2021-11-26</meta:user-defined>
    <meta:user-defined meta:name="DCTERMS.W3CDTF/OVERHEIDop.jaargang">2021</meta:user-defined>
    <meta:user-defined meta:name="OVERHEIDop.publicationIssue">427739</meta:user-defined>
    <meta:user-defined meta:name="OVERHEIDop.GmbID/DC.identifier">gmb-2021-427739</meta:user-defined>
    <meta:user-defined meta:name="OVERHEIDop.versieInformatie"/>
  </office:meta>
</office:document-meta>
</file>