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SAMENVOEGEN VAN 2 HORECAGELEGENHEDEN (DOOR MIDDEL VAN 2 DOORBRAKEN) EN HET AANBRENGEN VAN ZONWERING EN EEN TERRASAFSCHEI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samenvoegen van 2 horecagelegenheden (door middel van 2 doorbraken) en het aanbrengen van zonwering en een terrasafscheiding op het perceel Achter de Kerk 8 en 10 te Heerenveen (22-11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27581</text:span><text:line-break/><text:date style:data-style-name="dag" text:fixed="true" text:date-value="2021-11-26"/><text:line-break/><text:date style:data-style-name="jaar" text:fixed="true" text:date-value="2021-1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27581</text:span><text:date style:data-style-name="nicedate" text:fixed="true" text:date-value="2021-1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27581</text:span><text:date style:data-style-name="nicedate" text:fixed="true" text:date-value="2021-1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AANVRAAG OMGEVINGSVERGUNNING, SAMENVOEGEN VAN 2 HORECAGELEGENHEDEN (DOOR MIDDEL VAN 2 DOORBRAKEN) EN HET AANBRENGEN VAN ZONWERING EN EEN TERRASAFSCHEIDINGEN</meta:user-defined>
    <meta:user-defined meta:name="DCTERMS.W3CDTF/DCTERMS.available">2021-11-26</meta:user-defined>
    <meta:user-defined meta:name="DCTERMS.W3CDTF/OVERHEIDop.jaargang">2021</meta:user-defined>
    <meta:user-defined meta:name="OVERHEIDop.publicationIssue">427581</meta:user-defined>
    <meta:user-defined meta:name="OVERHEIDop.GmbID/DC.identifier">gmb-2021-427581</meta:user-defined>
    <meta:user-defined meta:name="OVERHEIDop.versieInformatie"/>
  </office:meta>
</office:document-meta>
</file>