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NAAMSAANDUIDING OP DE GEVEL, VAN HELOMALAAN 2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naamsaanduiding op de gevel  op het perceel Van Helomalaan 2A te Heerenveen (24 nov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6834</text:span><text:line-break/><text:date style:data-style-name="dag" text:fixed="true" text:date-value="2021-11-26"/><text:line-break/><text:date style:data-style-name="jaar" text:fixed="true" text:date-value="2021-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834</text:span><text:date style:data-style-name="nicedate" text:fixed="true" text:date-value="2021-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834</text:span><text:date style:data-style-name="nicedate" text:fixed="true" text:date-value="2021-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20/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EEN NAAMSAANDUIDING OP DE GEVEL, VAN HELOMALAAN 2 A HEERENVEEN</meta:user-defined>
    <meta:user-defined meta:name="DCTERMS.W3CDTF/DCTERMS.available">2021-11-26</meta:user-defined>
    <meta:user-defined meta:name="DCTERMS.W3CDTF/OVERHEIDop.jaargang">2021</meta:user-defined>
    <meta:user-defined meta:name="OVERHEIDop.publicationIssue">426834</meta:user-defined>
    <meta:user-defined meta:name="OVERHEIDop.GmbID/DC.identifier">gmb-2021-426834</meta:user-defined>
    <meta:user-defined meta:name="OVERHEIDop.versieInformatie"/>
  </office:meta>
</office:document-meta>
</file>