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VERANDEREN VAN EEN WONING IN EEN KAMERVERHUURPAND MET 4 KAMERS, SCHOLEKSTERSTRAAT 114 HEERENVEEN.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het veranderen van een woning in een kamerverhuurpand met 4 kamers op het perceel Scholeksterstraat 114 te Heerenveen  (17-11-2021)</text:p>
            <text:p text:style-name="common-al"/>
            <text:p text:style-name="last-al">De aanvraag en de bijbehorende stukken kunt u op afspraak inzien in het gemeentehuis. In dit stadium is het indienen van zienswijzen/bezwaar nog niet mogelijk. De publicatie is alleen bedoeld ter informatie. Heeft u vragen? Neem dan contact op met de afdeling vergunningen, telefoonnummer 14 0513. Op verzoek kunnen stukken die openbaar zijn per mail worden toegezonden. Daarvoor kunt u een mail sturen naar vergunningen@heerenveen.nl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424672</text:span><text:line-break/><text:date style:data-style-name="dag" text:fixed="true" text:date-value="2021-11-25"/><text:line-break/><text:date style:data-style-name="jaar" text:fixed="true" text:date-value="2021-11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424672</text:span><text:date style:data-style-name="nicedate" text:fixed="true" text:date-value="2021-11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424672</text:span><text:date style:data-style-name="nicedate" text:fixed="true" text:date-value="2021-11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1.19/xml/MC-DRP-OmgevingsvergunningAanvraag-Web-ZM.xml</meta:user-defined>
    <meta:user-defined meta:name="OVERHEID.Gemeente/DC.creator">Heerenve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Decentraal/OVERHEID.category">Huisvesting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DC.title">AANVRAAG OMGEVINGSVERGUNNING VERANDEREN VAN EEN WONING IN EEN KAMERVERHUURPAND MET 4 KAMERS, SCHOLEKSTERSTRAAT 114 HEERENVEEN.</meta:user-defined>
    <meta:user-defined meta:name="DCTERMS.W3CDTF/DCTERMS.available">2021-11-25</meta:user-defined>
    <meta:user-defined meta:name="DCTERMS.W3CDTF/OVERHEIDop.jaargang">2021</meta:user-defined>
    <meta:user-defined meta:name="OVERHEIDop.publicationIssue">424672</meta:user-defined>
    <meta:user-defined meta:name="OVERHEIDop.GmbID/DC.identifier">gmb-2021-424672</meta:user-defined>
    <meta:user-defined meta:name="OVERHEIDop.versieInformatie"/>
  </office:meta>
</office:document-meta>
</file>