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BOUWEN VAN EEN WERKTUIGENBERGING MET OPSLAG, HOOILANDEN 3 LUINJEBERD</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eerenveen hebben vergunning verleend voor het bouwen van een werktuigenberging met opslag op het perceel Hooilanden 3 te Luinjeberd (22 november 2021).</text:p>
            <text:p text:style-name="common-al"/>
            <text:p text:style-name="common-al">
            <text:span text:style-name="nadrukvet">Rechtsbescherming </text:span>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tussenkopcur">Verzoek om een voorlopige voorziening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422746</text:span><text:line-break/><text:date style:data-style-name="dag" text:fixed="true" text:date-value="2021-11-24"/><text:line-break/><text:date style:data-style-name="jaar" text:fixed="true" text:date-value="2021-11-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422746</text:span><text:date style:data-style-name="nicedate" text:fixed="true" text:date-value="2021-11-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422746</text:span><text:date style:data-style-name="nicedate" text:fixed="true" text:date-value="2021-11-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1.17/xml/MC-DRP-OmgevingsvergunningAfhandeling-Web-ZM.xml</meta:user-defined>
    <meta:user-defined meta:name="OVERHEID.Gemeente/DC.creator">Heerenveen</meta:user-defined>
    <meta:user-defined meta:name="OVERHEIDop.Rubriek/DC.type">omgevingsvergunning</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Huisvesting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VERLENING OMGEVINGSVERGUNNING, BOUWEN VAN EEN WERKTUIGENBERGING MET OPSLAG, HOOILANDEN 3 LUINJEBERD</meta:user-defined>
    <meta:user-defined meta:name="DCTERMS.W3CDTF/DCTERMS.available">2021-11-24</meta:user-defined>
    <meta:user-defined meta:name="DCTERMS.W3CDTF/OVERHEIDop.jaargang">2021</meta:user-defined>
    <meta:user-defined meta:name="OVERHEIDop.publicationIssue">422746</meta:user-defined>
    <meta:user-defined meta:name="OVERHEIDop.GmbID/DC.identifier">gmb-2021-422746</meta:user-defined>
    <meta:user-defined meta:name="OVERHEIDop.versieInformatie"/>
  </office:meta>
</office:document-meta>
</file>