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Calandstraat 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Calandstraat 15, 3016CA, verkrijgen van huisnummer 13 en het uitvoeren van onderhoud (aanvraagdatum 09-11-2021, dossiernummer OMV.21.11.00219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21967</text:span><text:line-break/><text:date style:data-style-name="dag" text:fixed="true" text:date-value="2021-11-24"/><text:line-break/><text:date style:data-style-name="jaar" text:fixed="true" text:date-value="2021-1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1967</text:span><text:date style:data-style-name="nicedate" text:fixed="true" text:date-value="2021-1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1967</text:span><text:date style:data-style-name="nicedate" text:fixed="true" text:date-value="2021-1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9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Calandstraat 15</meta:user-defined>
    <meta:user-defined meta:name="DCTERMS.W3CDTF/DCTERMS.available">2021-11-24</meta:user-defined>
    <meta:user-defined meta:name="DCTERMS.W3CDTF/OVERHEIDop.jaargang">2021</meta:user-defined>
    <meta:user-defined meta:name="OVERHEIDop.publicationIssue">421967</meta:user-defined>
    <meta:user-defined meta:name="OVERHEIDop.GmbID/DC.identifier">gmb-2021-421967</meta:user-defined>
    <meta:user-defined meta:name="OVERHEIDop.versieInformatie"/>
  </office:meta>
</office:document-meta>
</file>