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Sarphatistraat 121A 1018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rphatistraat 121A 1018GB Amsterdam voor het realiseren van een uitbouw aan de achtergevel van het souterrain en het verwijderen van de buitentrap ten behoeve van de woonfunctie, verzonden op 08-02-2021, Dossiernummer Z2020-C129464</text:p>
            <text:p text:style-name="last-al">Door dit besluit is de beslistermijn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722</text:span><text:line-break/><text:date style:data-style-name="dag" text:fixed="true" text:date-value="2021-02-11"/><text:line-break/><text:date style:data-style-name="jaar" text:fixed="true" text:date-value="2021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722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722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uitbouw aan de achtergevel van het souterrain en het verwijderen van de buitentrap ten behoeve van de woonfunctie</meta:user-defined>
    <dc:language>nl</dc:language>
    <meta:user-defined meta:name="OVERHEID.EPSG28992/DC.spatial">122540.000091906 486109.000460914</meta:user-defined>
    <meta:user-defined meta:name="DC.title">Verlenging beslistermijn omgevingsvergunning Sarphatistraat 121A 1018GB Amsterdam</meta:user-defined>
    <meta:user-defined meta:name="OVERHEID.PostcodeHuisnummer/OVERHEIDop.postcodeHuisnummer">1018GB 121</meta:user-defined>
    <meta:user-defined meta:name="OVERHEIDop.straatnaam">Sarphatistraat</meta:user-defined>
    <meta:user-defined meta:name="OVERHEIDop.woonplaats">Amsterdam</meta:user-defined>
    <meta:user-defined meta:name="DCTERMS.W3CDTF/DCTERMS.available">2021-02-11</meta:user-defined>
    <meta:user-defined meta:name="DCTERMS.W3CDTF/OVERHEIDop.jaargang">2021</meta:user-defined>
    <meta:user-defined meta:name="OVERHEIDop.publicationIssue">41722</meta:user-defined>
    <meta:user-defined meta:name="OVERHEIDop.GmbID/DC.identifier">gmb-2021-41722</meta:user-defined>
    <meta:user-defined meta:name="OVERHEIDop.versieInformatie"/>
  </office:meta>
</office:document-meta>
</file>