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2 WONINGEN, KAPPEN VAN EEN BOOM EN AANLEGGEN VAN 2 UITRITTEN, SLUISWEGJE 18 EN 20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2 woningen, kappen van een boom en aanleggen van 2 uitritten op het perceel Sluiswegje 18 en 20 te Jubbega (17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16421</text:span><text:line-break/><text:date style:data-style-name="dag" text:fixed="true" text:date-value="2021-11-19"/><text:line-break/><text:date style:data-style-name="jaar" text:fixed="true" text:date-value="2021-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6421</text:span><text:date style:data-style-name="nicedate" text:fixed="true" text:date-value="2021-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6421</text:span><text:date style:data-style-name="nicedate" text:fixed="true" text:date-value="2021-1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2 WONINGEN, KAPPEN VAN EEN BOOM EN AANLEGGEN VAN 2 UITRITTEN, SLUISWEGJE 18 EN 20 JUBBEGA</meta:user-defined>
    <meta:user-defined meta:name="DCTERMS.W3CDTF/DCTERMS.available">2021-11-19</meta:user-defined>
    <meta:user-defined meta:name="DCTERMS.W3CDTF/OVERHEIDop.jaargang">2021</meta:user-defined>
    <meta:user-defined meta:name="OVERHEIDop.publicationIssue">416421</meta:user-defined>
    <meta:user-defined meta:name="OVERHEIDop.GmbID/DC.identifier">gmb-2021-416421</meta:user-defined>
    <meta:user-defined meta:name="OVERHEIDop.versieInformatie"/>
  </office:meta>
</office:document-meta>
</file>