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vereenkomst grondexploitatie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Burgemeester en wethouders zijn op 9 november 2021 een overeenkomst aangegaan over grondexploitatie ten behoeve van de realisatie van één vrijstaande woning met alle daarbij behorende (infrastructurele) voorzieningen. </text:p>
            <text:p text:style-name="al">De overeenkomst heeft betrekking op het perceel, kadastraal bekend gemeente Wanssum sectie C, nummer 1191, gelegen aan het Cremershof tussen 40a en 42 te Wanssum. </text:p>
            <text:p text:style-name="al">Het exploitatiegebied heeft een totale grootte van ca. 550 m2. U kunt de zakelijke beschrijving van de inhoud van deze overeenkomst gedurende vier weken vanaf deze publicatiedatum, op afspraak, inzien op het gemeentehuis van Venray.</text:p>
            <text:p text:style-name="al"/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415943</text:span><text:line-break/><text:date style:data-style-name="dag" text:fixed="true" text:date-value="2021-11-19"/><text:line-break/><text:date style:data-style-name="jaar" text:fixed="true" text:date-value="2021-11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5943</text:span><text:date style:data-style-name="nicedate" text:fixed="true" text:date-value="2021-11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5943</text:span><text:date style:data-style-name="nicedate" text:fixed="true" text:date-value="2021-11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3.11/xml/MC-DRP-OverigeInformatie-Web-CB.xml</meta:user-defined>
    <meta:user-defined meta:name="OVERHEID.Gemeente/DC.creator">Venray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Venray</meta:user-defined>
    <meta:user-defined meta:name="OVERHEID.Gemeente/DCTERMS.publisher">Venray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Punt</meta:user-defined>
    <meta:user-defined meta:name="DC.title">Overeenkomst grondexploitatie</meta:user-defined>
    <meta:user-defined meta:name="DCTERMS.W3CDTF/DCTERMS.available">2021-11-19</meta:user-defined>
    <meta:user-defined meta:name="DCTERMS.W3CDTF/OVERHEIDop.jaargang">2021</meta:user-defined>
    <meta:user-defined meta:name="OVERHEIDop.publicationIssue">415943</meta:user-defined>
    <meta:user-defined meta:name="OVERHEIDop.GmbID/DC.identifier">gmb-2021-415943</meta:user-defined>
    <meta:user-defined meta:name="OVERHEIDop.versieInformatie"/>
  </office:meta>
</office:document-meta>
</file>