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llum, aan de Van Scheltingalaan, aan de zijkant van het perceel Van Bootsmalaan 2</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 aan de Van Scheltingalaan, aan de zijkant van het perceel Van Bootsmalaan 2, het aanleggen van een tweede uitrit (besluit is verzonden op 16 novem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15146</text:span><text:line-break/><text:date style:data-style-name="dag" text:fixed="true" text:date-value="2021-11-24"/><text:line-break/><text:date style:data-style-name="jaar" text:fixed="true" text:date-value="2021-1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5146</text:span><text:date style:data-style-name="nicedate" text:fixed="true" text:date-value="2021-1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5146</text:span><text:date style:data-style-name="nicedate" text:fixed="true" text:date-value="2021-1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12742</meta:user-defined>
    <dc:language>nl</dc:language>
    <meta:user-defined meta:name="OVERHEIDop.locatietype/OVERHEIDop.gebiedsmarkering">Lijn</meta:user-defined>
    <meta:user-defined meta:name="DC.title">VERLEENDE OMGEVINGSVERGUNNING Kollum, aan de Van Scheltingalaan, aan de zijkant van het perceel Van Bootsmalaan 2</meta:user-defined>
    <meta:user-defined meta:name="DCTERMS.W3CDTF/DCTERMS.available">2021-11-24</meta:user-defined>
    <meta:user-defined meta:name="DCTERMS.W3CDTF/OVERHEIDop.jaargang">2021</meta:user-defined>
    <meta:user-defined meta:name="OVERHEIDop.publicationIssue">415146</meta:user-defined>
    <meta:user-defined meta:name="OVERHEIDop.GmbID/DC.identifier">gmb-2021-415146</meta:user-defined>
    <meta:user-defined meta:name="OVERHEIDop.versieInformatie"/>
  </office:meta>
</office:document-meta>
</file>