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uiksloterdijk 198 1025W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Buiksloterdijk 198 1025WC Amsterdam</text:p>
            <text:p text:style-name="common-al">Omschrijving: Verduurzamen Buiksloterdijk 198</text:p>
            <text:p text:style-name="common-al">Datum ontvangst: 21-10-2021</text:p>
            <text:p text:style-name="common-al">Zaaknummer: Z2021-N003121</text:p>
            <text:p text:style-name="common-al">OLO nummer: 6337427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12225</text:span><text:line-break/><text:date style:data-style-name="dag" text:fixed="true" text:date-value="2021-11-17"/><text:line-break/><text:date style:data-style-name="jaar" text:fixed="true" text:date-value="2021-1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12225</text:span><text:date style:data-style-name="nicedate" text:fixed="true" text:date-value="2021-1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12225</text:span><text:date style:data-style-name="nicedate" text:fixed="true" text:date-value="2021-1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25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1-N003121</meta:user-defined>
    <meta:user-defined meta:name="DCTERMS.abstract">Verduurzamen Buiksloterdijk 198</meta:user-defined>
    <dc:language>nl</dc:language>
    <meta:user-defined meta:name="OVERHEIDop.locatietype/OVERHEIDop.gebiedsmarkering">Punt</meta:user-defined>
    <meta:user-defined meta:name="DC.title">Aanvraag omgevingsvergunning Buiksloterdijk 198 1025WC Amsterdam</meta:user-defined>
    <meta:user-defined meta:name="DCTERMS.W3CDTF/DCTERMS.available">2021-11-17</meta:user-defined>
    <meta:user-defined meta:name="DCTERMS.W3CDTF/OVERHEIDop.jaargang">2021</meta:user-defined>
    <meta:user-defined meta:name="OVERHEIDop.publicationIssue">412225</meta:user-defined>
    <meta:user-defined meta:name="OVERHEIDop.GmbID/DC.identifier">gmb-2021-412225</meta:user-defined>
    <meta:user-defined meta:name="OVERHEIDop.versieInformatie"/>
  </office:meta>
</office:document-meta>
</file>