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wijzigingsplan Rijksweg 31 te Dorst </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Oosterhout maakt bekend dat het ontwerpwijzigingsplan “Rijksweg 31” ter inzage ligt. Het plan heeft betrekking op de Rijksweg 31 te Dorst en voorziet in de wijziging van de bestemming ‘Bedrijf - semi-agrarisch’ (specifiek voor een honden en/of kattenpension) naar de bestemming ‘Wonen’, waarbij de bestaande woning behouden blijft. De aanwezige bedrijfsbebouwing (dierenverblijven) worden gesloopt en het plan wordt landschappelijk ingepast.</text:p>
            <text:p text:style-name="tussenkopcur"> Inzien stukken </text:p>
            <text:p text:style-name="common-al">U kunt het ontwerpwijzigingsplan met ingang van donderdag 18 november inzien in de publiekshal van het stadhuis (Slotjesveld 1 te Oosterhout), of via <text:a xlink:href="http://www.oosterhout.nl" xlink:type="simple">www.oosterhout.nl</text:a> of <text:a xlink:href="http://www.ruimtelijkeplannen.nl" xlink:type="simple">www.ruimtelijkeplannen.nl</text:a>. Het planidentificatienummer is NL.IMRO.0826.WYZ5BG2013-ON01.  </text:p>
            <text:p text:style-name="tussenkopcur"> Zienswijze </text:p>
            <text:p text:style-name="common-al">Vanaf het moment van terinzagelegging, kan gedurende 6 weken (tot en met woensdag 29 december) een schriftelijke of mondelinge zienswijze worden ingediend.</text:p>
            <text:p text:style-name="common-al">Een schriftelijke zienswijze stuurt u aan het college van Oosterhout, postbus 10150, 4900 GB Oosterhout, onder vermelding van “zienswijze ontwerpwijzigingsplan Rijksweg 31, zaaknummer 318404’’. Voor het digitaal indienen van een schriftelijke zienswijze kunt u naar <text:a xlink:href="https://www.oosterhout.nl/gemeentewinkel/zienswijze-indienen" xlink:type="simple">https://www.oosterhout.nl/gemeentewinkel/zienswijze-indienen</text:a>.</text:p>
            <text:p text:style-name="tussenkopcur"> Vragen of een mondelinge zienswijze </text:p>
            <text:p text:style-name="last-al">Voor vragen of het indienen van een mondelinge zienswijze kunt u via het algemene telefoonnummer 14 0162 contact opnemen met mw. Loonen, medewerker ruimtelijke ordening.</text:p>
            <text:p text:style-name="tekst_bottom"/>
          </text:section>
        </text:section>
        <text:section text:name="zakelijke-mededeling-sluiting_id1-3-2-2" text:style-name="zakelijke-mededeling-sluiting">
          <text:section text:name="gegeven_id1-3-2-2-1" text:style-name="gegeven">
            <text:p text:style-name="dagtekening">
            <text:span text:style-name="plaats">Oosterhout,</text:span>
            <text:span text:style-name="datum">woensdag 17 november 2021</text:span>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410582</text:span><text:line-break/><text:date style:data-style-name="dag" text:fixed="true" text:date-value="2021-11-17"/><text:line-break/><text:date style:data-style-name="jaar" text:fixed="true" text:date-value="2021-11-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10582</text:span><text:date style:data-style-name="nicedate" text:fixed="true" text:date-value="2021-11-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10582</text:span><text:date style:data-style-name="nicedate" text:fixed="true" text:date-value="2021-11-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3.15/xml/MC-DRP-PlanRuimtelijk-Web-ZM.xml</meta:user-defined>
    <meta:user-defined meta:name="OVERHEID.Gemeente/DC.creator">Oosterhout</meta:user-defined>
    <meta:user-defined meta:name="OVERHEID.Informatietype/DC.type">officiële publicatie</meta:user-defined>
    <meta:user-defined meta:name="OVERHEIDop.Rubriek/DC.type">ruimtelijk plan of omgevingsdocument</meta:user-defined>
    <meta:user-defined meta:name="OVERHEID.Gemeente/DCTERMS.publisher">Oosterhout</meta:user-defined>
    <meta:user-defined meta:name="OVERHEID.Gemeente/OVERHEID.authority">Oosterhout</meta:user-defined>
    <meta:user-defined meta:name="OVERHEID.TaxonomieBeleidsagendaDecentraal/OVERHEID.category">Ruimte en infrastructuur | Organisatie en beleid</meta:user-defined>
    <meta:user-defined meta:name="OVERHEIDop.Ruimtelijkplan/OVERHEIDop.bekendmakingBetreffendePlan">NL.IMRO.0826.WYZ5BG2013-ON01</meta:user-defined>
    <meta:user-defined meta:name="OVERHEIDop.Plansoort/OVERHEIDop.plansoort">bestemmings- of omgevingsplan</meta:user-defined>
    <dc:language>nl</dc:language>
    <meta:user-defined meta:name="OVERHEIDop.locatietype/OVERHEIDop.gebiedsmarkering">Adres</meta:user-defined>
    <meta:user-defined meta:name="DC.title">Ontwerpwijzigingsplan Rijksweg 31 te Dorst</meta:user-defined>
    <meta:user-defined meta:name="DCTERMS.W3CDTF/DCTERMS.available">2021-11-17</meta:user-defined>
    <meta:user-defined meta:name="DCTERMS.W3CDTF/OVERHEIDop.jaargang">2021</meta:user-defined>
    <meta:user-defined meta:name="OVERHEIDop.publicationIssue">410582</meta:user-defined>
    <meta:user-defined meta:name="OVERHEIDop.GmbID/DC.identifier">gmb-2021-410582</meta:user-defined>
    <meta:user-defined meta:name="OVERHEIDop.versieInformatie"/>
  </office:meta>
</office:document-meta>
</file>