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op 22 november 2021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Om 19.40 uur vindt de openbare hoorzitting plaats over de afwijzing van het verzoek om handhaving inzake horeca-activiteiten op het adres Pean 1 te Nes. U kunt als toehoorder bij deze hoorzitting aanwezig zijn. De hoorzitting wordt gehouden door middel van videobellen in Teams. U kunt hierover contact opnemen met het secretariaat van de Commissie bezwaarschriften door te bellen naar 14 0513. </text:p>
            <text:p text:style-name="al"/>
            <text:p text:style-name="al">Datum en tijdstip van de hoorzitting zijn onder voorbehoud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9731</text:span><text:line-break/><text:date style:data-style-name="dag" text:fixed="true" text:date-value="2021-11-16"/><text:line-break/><text:date style:data-style-name="jaar" text:fixed="true" text:date-value="2021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9731</text:span><text:date style:data-style-name="nicedate" text:fixed="true" text:date-value="2021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9731</text:span><text:date style:data-style-name="nicedate" text:fixed="true" text:date-value="2021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11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Openbare hoorzitting Commissie bezwaarschriften op 22 november 2021</meta:user-defined>
    <meta:user-defined meta:name="DCTERMS.W3CDTF/DCTERMS.available">2021-11-16</meta:user-defined>
    <meta:user-defined meta:name="DCTERMS.W3CDTF/OVERHEIDop.jaargang">2021</meta:user-defined>
    <meta:user-defined meta:name="OVERHEIDop.publicationIssue">409731</meta:user-defined>
    <meta:user-defined meta:name="OVERHEIDop.GmbID/DC.identifier">gmb-2021-409731</meta:user-defined>
    <meta:user-defined meta:name="OVERHEIDop.versieInformatie"/>
  </office:meta>
</office:document-meta>
</file>