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Weerd 14 en 14bv in Weerd 14, 14a t/m 14e Leeuwarden, (11043279) verbouwen van het pand (realiseren van 4 appartementen), einddatum 19-12-2021.</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In verband met Corona is het dragen van een mondkapje in het gemeentehuis verplicht.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9389</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9389</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9389</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11/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Weerd 14 en 14bv in Weerd 14, 14a t/m 14e Leeuwarden, (11043279) verbouwen van het pand (realiseren van 4 appartementen), einddatum 19-12-2021.</meta:user-defined>
    <meta:user-defined meta:name="DCTERMS.W3CDTF/DCTERMS.available">2021-11-17</meta:user-defined>
    <meta:user-defined meta:name="DCTERMS.W3CDTF/OVERHEIDop.jaargang">2021</meta:user-defined>
    <meta:user-defined meta:name="OVERHEIDop.publicationIssue">409389</meta:user-defined>
    <meta:user-defined meta:name="OVERHEIDop.GmbID/DC.identifier">gmb-2021-409389</meta:user-defined>
    <meta:user-defined meta:name="OVERHEIDop.versieInformatie"/>
  </office:meta>
</office:document-meta>
</file>