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INKELWAGENSTALLING EN HET VERPLAATSEN VAN WINKELWAGENSTALLINGEN, MOLENPLEIN TEGENOVER NUMMERS 27,28 EN 29 TE HEERN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inkelwagenstalling en het verplaatsen van winkelwagenstallingen op het perceel Molenplein tegenover nummers 27,28 en 29 te Heerenveen  (10-11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8902</text:span><text:line-break/><text:date style:data-style-name="dag" text:fixed="true" text:date-value="2021-11-16"/><text:line-break/><text:date style:data-style-name="jaar" text:fixed="true" text:date-value="2021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8902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8902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BOUWEN VAN EEN WINKELWAGENSTALLING EN HET VERPLAATSEN VAN WINKELWAGENSTALLINGEN, MOLENPLEIN TEGENOVER NUMMERS 27,28 EN 29 TE HEERNEVEEN</meta:user-defined>
    <meta:user-defined meta:name="DCTERMS.W3CDTF/DCTERMS.available">2021-11-16</meta:user-defined>
    <meta:user-defined meta:name="DCTERMS.W3CDTF/OVERHEIDop.jaargang">2021</meta:user-defined>
    <meta:user-defined meta:name="OVERHEIDop.publicationIssue">408902</meta:user-defined>
    <meta:user-defined meta:name="OVERHEIDop.GmbID/DC.identifier">gmb-2021-408902</meta:user-defined>
    <meta:user-defined meta:name="OVERHEIDop.versieInformatie"/>
  </office:meta>
</office:document-meta>
</file>