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STAL EN HET VERVANGEN VAN EEN KAPSCHUUR, VAN SMINIAWEI 6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stal en het vervangen van een kapschuur op het perceel Van Sminiawei 6 te Aldeboarn  (indieningsdatum 21-09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8253</text:span><text:line-break/><text:date style:data-style-name="dag" text:fixed="true" text:date-value="2021-11-15"/><text:line-break/><text:date style:data-style-name="jaar" text:fixed="true" text:date-value="2021-1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8253</text:span><text:date style:data-style-name="nicedate" text:fixed="true" text:date-value="2021-1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8253</text:span><text:date style:data-style-name="nicedate" text:fixed="true" text:date-value="2021-1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BOUWEN VAN EEN STAL EN HET VERVANGEN VAN EEN KAPSCHUUR, VAN SMINIAWEI 6 ALDEBOARN</meta:user-defined>
    <meta:user-defined meta:name="DCTERMS.W3CDTF/DCTERMS.available">2021-11-15</meta:user-defined>
    <meta:user-defined meta:name="DCTERMS.W3CDTF/OVERHEIDop.jaargang">2021</meta:user-defined>
    <meta:user-defined meta:name="OVERHEIDop.publicationIssue">408253</meta:user-defined>
    <meta:user-defined meta:name="OVERHEIDop.GmbID/DC.identifier">gmb-2021-408253</meta:user-defined>
    <meta:user-defined meta:name="OVERHEIDop.versieInformatie"/>
  </office:meta>
</office:document-meta>
</file>