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style:num-suffix=""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style:num-suffix=""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office:automatic-styles>
  <office:body>
    <office:text>
      <text:p text:style-name="new_page_staatscourant"/>
      <text:p text:style-name="single-kop-titel">VERVANGENDE STEMPAS.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Als een kiezer zijn stempas niet meer kan vinden of dat deze onherstelbaar is beschadigd, kan de kiezer een verzoek indienen voor een vervangende stempas.</text:p>
            <text:p text:style-name="tussenkopcur">Indien men alleen op woensdag 16 maart 2022 zijn stem kan uitbrengen voor de gemeenteraadsverkiezing van de gemeente Bloemendaal, moet: </text:p>
            <text:list text:style-name="id1-3-2-2-1-4">
              <text:list-item text:style-override="id1-3-2-2-1-4-1">
                <text:number>•</text:number>
                <text:p text:style-name="al">een schriftelijk verzoek voor een vervangende stempas binnen zijn bij team Burgerzaken op 11 maart 2022 om 17.00 uur</text:p>
              </text:list-item>
              <text:list-item text:style-override="id1-3-2-2-1-4-2">
                <text:number/>
                <text:p text:style-name="al"/>
              </text:list-item>
              <text:list-item text:style-override="id1-3-2-2-1-4-3">
                <text:number>•</text:number>
                <text:p text:style-name="al">een mondeling verzoek voor een vervangende stempas binnen zijn bij team Burgerzaken op 15 maart 2022, om 12.00 uur. </text:p>
              </text:list-item>
            </text:list>
            <text:p text:style-name="tussenkopcur">Indien men ook op maandag 14 maart en dinsdag 15 maart kan stemmen voor de gemeenteraad moet:</text:p>
            <text:list text:style-name="id1-3-2-2-1-6">
              <text:list-item text:style-override="id1-3-2-2-1-6-1">
                <text:number>•</text:number>
                <text:p text:style-name="al">Een schriftelijk verzoek voor een vervangende stempas binnen zijn bij team Burgerzaken op 11 maart 2022 om 12.00 uur. Hierbij moet de burger er rekening mee houden dat  niet gegarandeerd kan worden dat ze de stempas op tijd in bezit hebben. Het is verstandiger om aan de balie mondeling een vervangende stempas aan te vragen.</text:p>
              </text:list-item>
              <text:list-item text:style-override="id1-3-2-2-1-6-2">
                <text:number/>
                <text:p text:style-name="al"/>
              </text:list-item>
              <text:list-item text:style-override="id1-3-2-2-1-6-3">
                <text:number>•</text:number>
                <text:p text:style-name="al">Een mondeling verzoek voor een vervangende stempas moet bij team Burgerzaken op 11 maart 2022 om 12.00 uur binnen zijn.</text:p>
              </text:list-item>
            </text:list>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07387</text:span><text:line-break/><text:date style:data-style-name="dag" text:fixed="true" text:date-value="2021-11-15"/><text:line-break/><text:date style:data-style-name="jaar" text:fixed="true" text:date-value="2021-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7387</text:span><text:date style:data-style-name="nicedate" text:fixed="true" text:date-value="2021-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7387</text:span><text:date style:data-style-name="nicedate" text:fixed="true" text:date-value="2021-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11/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VERVANGENDE STEMPAS.</meta:user-defined>
    <meta:user-defined meta:name="DCTERMS.W3CDTF/DCTERMS.available">2021-11-15</meta:user-defined>
    <meta:user-defined meta:name="DCTERMS.W3CDTF/OVERHEIDop.jaargang">2021</meta:user-defined>
    <meta:user-defined meta:name="OVERHEIDop.publicationIssue">407387</meta:user-defined>
    <meta:user-defined meta:name="OVERHEIDop.GmbID/DC.identifier">gmb-2021-407387</meta:user-defined>
    <meta:user-defined meta:name="OVERHEIDop.versieInformatie"/>
  </office:meta>
</office:document-meta>
</file>