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WALBESCHOEIING (TER VERVANGING VAN DUIKERS) OP 11 LOCATIES, VELDWEG NABIJ NUMMER 2 TOT T-SPLITSING INNOVATIELAAN, KRUISING EXPANSIELAAN-COMMUNICATIELAAN EN VELDWEG AAN HET HEARRENFEANSTER KANAAL,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walbeschoeiing (ter vervanging van duikers) op 11 locaties, Veldweg nabij nummer 2 tot T-splitsing Innovatielaan, kruising Expansielaan-Communicatielaan en Veldweg aan het Hearrenfeanster kanaal te Heerenveen  (10 nov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5193</text:span><text:line-break/><text:date style:data-style-name="dag" text:fixed="true" text:date-value="2021-11-12"/><text:line-break/><text:date style:data-style-name="jaar" text:fixed="true" text:date-value="2021-1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5193</text:span><text:date style:data-style-name="nicedate" text:fixed="true" text:date-value="2021-1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5193</text:span><text:date style:data-style-name="nicedate" text:fixed="true" text:date-value="2021-1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7/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ING OMGEVINGSVERGUNNING, AANBRENGEN VAN WALBESCHOEIING (TER VERVANGING VAN DUIKERS) OP 11 LOCATIES, VELDWEG NABIJ NUMMER 2 TOT T-SPLITSING INNOVATIELAAN, KRUISING EXPANSIELAAN-COMMUNICATIELAAN EN VELDWEG AAN HET HEARRENFEANSTER KANAAL, HEERENVEEN</meta:user-defined>
    <meta:user-defined meta:name="DCTERMS.W3CDTF/DCTERMS.available">2021-11-12</meta:user-defined>
    <meta:user-defined meta:name="DCTERMS.W3CDTF/OVERHEIDop.jaargang">2021</meta:user-defined>
    <meta:user-defined meta:name="OVERHEIDop.publicationIssue">405193</meta:user-defined>
    <meta:user-defined meta:name="OVERHEIDop.GmbID/DC.identifier">gmb-2021-405193</meta:user-defined>
    <meta:user-defined meta:name="OVERHEIDop.versieInformatie"/>
  </office:meta>
</office:document-meta>
</file>