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Loderstraat 1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Loderstraat 137, 3052AN, plaatsen van een kiosk (aanvraagdatum 03-11-2021, dossiernummer OMV.21.11.00068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137</text:span><text:line-break/><text:date style:data-style-name="dag" text:fixed="true" text:date-value="2021-11-11"/><text:line-break/><text:date style:data-style-name="jaar" text:fixed="true" text:date-value="2021-1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4137</text:span><text:date style:data-style-name="nicedate" text:fixed="true" text:date-value="2021-1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4137</text:span><text:date style:data-style-name="nicedate" text:fixed="true" text:date-value="2021-1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Loderstraat 137</meta:user-defined>
    <meta:user-defined meta:name="DCTERMS.W3CDTF/DCTERMS.available">2021-11-11</meta:user-defined>
    <meta:user-defined meta:name="DCTERMS.W3CDTF/OVERHEIDop.jaargang">2021</meta:user-defined>
    <meta:user-defined meta:name="OVERHEIDop.publicationIssue">404137</meta:user-defined>
    <meta:user-defined meta:name="OVERHEIDop.GmbID/DC.identifier">gmb-2021-404137</meta:user-defined>
    <meta:user-defined meta:name="OVERHEIDop.versieInformatie"/>
  </office:meta>
</office:document-meta>
</file>