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EN VERANDEREN VAN EEN WONING, IT SWEE 1 NE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en veranderen van een woning op het perceel It Swee 1 te Nes  </text:p>
            <text:p text:style-name="common-al">(05 februari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901</text:span><text:line-break/><text:date style:data-style-name="dag" text:fixed="true" text:date-value="2021-02-10"/><text:line-break/><text:date style:data-style-name="jaar" text:fixed="true" text:date-value="2021-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901</text:span><text:date style:data-style-name="nicedate" text:fixed="true" text:date-value="2021-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901</text:span><text:date style:data-style-name="nicedate" text:fixed="true" text:date-value="2021-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5/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85949.78 563213.154</meta:user-defined>
    <meta:user-defined meta:name="DC.title">VERLENING OMGEVINGSVERGUNNING, VERGROTEN EN VERANDEREN VAN EEN WONING, IT SWEE 1 NES</meta:user-defined>
    <meta:user-defined meta:name="OVERHEID.PostcodeHuisnummer/OVERHEIDop.postcodeHuisnummer">8494PB 1</meta:user-defined>
    <meta:user-defined meta:name="OVERHEIDop.straatnaam">It Swee</meta:user-defined>
    <meta:user-defined meta:name="OVERHEIDop.woonplaats">Nes</meta:user-defined>
    <meta:user-defined meta:name="DCTERMS.W3CDTF/DCTERMS.available">2021-02-10</meta:user-defined>
    <meta:user-defined meta:name="DCTERMS.W3CDTF/OVERHEIDop.jaargang">2021</meta:user-defined>
    <meta:user-defined meta:name="OVERHEIDop.publicationIssue">39901</meta:user-defined>
    <meta:user-defined meta:name="OVERHEIDop.GmbID/DC.identifier">gmb-2021-39901</meta:user-defined>
    <meta:user-defined meta:name="OVERHEIDop.versieInformatie"/>
  </office:meta>
</office:document-meta>
</file>