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WONING (VERVANGING), WJITTERINGSWEI 122 ALDEBO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woning (vervanging) op het perceel Wjitteringswei 122 te Aldeboarn.  </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8739</text:span><text:line-break/><text:date style:data-style-name="dag" text:fixed="true" text:date-value="2021-11-09"/><text:line-break/><text:date style:data-style-name="jaar" text:fixed="true" text:date-value="2021-11-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8739</text:span><text:date style:data-style-name="nicedate" text:fixed="true" text:date-value="2021-11-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8739</text:span><text:date style:data-style-name="nicedate" text:fixed="true" text:date-value="2021-11-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7/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BOUWEN VAN EEN WONING (VERVANGING), WJITTERINGSWEI 122 ALDEBOARN</meta:user-defined>
    <meta:user-defined meta:name="DCTERMS.W3CDTF/DCTERMS.available">2021-11-09</meta:user-defined>
    <meta:user-defined meta:name="DCTERMS.W3CDTF/OVERHEIDop.jaargang">2021</meta:user-defined>
    <meta:user-defined meta:name="OVERHEIDop.publicationIssue">398739</meta:user-defined>
    <meta:user-defined meta:name="OVERHEIDop.GmbID/DC.identifier">gmb-2021-398739</meta:user-defined>
    <meta:user-defined meta:name="OVERHEIDop.versieInformatie"/>
  </office:meta>
</office:document-meta>
</file>