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VERGROTEN EN VERANDEREN VAN EEN WONING, SCHOTERLANDSEWEG 8 NIEUWEHORN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ergroten en veranderen van een woning op het perceel Schoterlandseweg 8 te Nieuwehorne (28-10-2021).</text:p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398734</text:span><text:line-break/><text:date style:data-style-name="dag" text:fixed="true" text:date-value="2021-11-09"/><text:line-break/><text:date style:data-style-name="jaar" text:fixed="true" text:date-value="2021-11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98734</text:span><text:date style:data-style-name="nicedate" text:fixed="true" text:date-value="2021-11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98734</text:span><text:date style:data-style-name="nicedate" text:fixed="true" text:date-value="2021-11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19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OMGEVINGSVERGUNNING, VERGROTEN EN VERANDEREN VAN EEN WONING, SCHOTERLANDSEWEG 8 NIEUWEHORNE</meta:user-defined>
    <meta:user-defined meta:name="DCTERMS.W3CDTF/DCTERMS.available">2021-11-09</meta:user-defined>
    <meta:user-defined meta:name="DCTERMS.W3CDTF/OVERHEIDop.jaargang">2021</meta:user-defined>
    <meta:user-defined meta:name="OVERHEIDop.publicationIssue">398734</meta:user-defined>
    <meta:user-defined meta:name="OVERHEIDop.GmbID/DC.identifier">gmb-2021-398734</meta:user-defined>
    <meta:user-defined meta:name="OVERHEIDop.versieInformatie"/>
  </office:meta>
</office:document-meta>
</file>