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et bodembescherming</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text:span text:style-name="nadrukvet">BEKENDMAKING  BODEMSANERING </text:span>
            <text:span text:style-name="nadrukvet">Eestraat t.h.v. Hoekstersingel 51-51</text:span>
            <text:span text:style-name="nadrukvet"> LEEUWARDEN  (LW0080000</text:span>
            <text:span text:style-name="nadrukvet">54</text:span>
            <text:span text:style-name="nadrukvet">)</text:span>
          </text:p>
            <text:p text:style-name="al"/>
            <text:p text:style-name="al">Burgemeester en wethouders maken bekend dat zij hebben ingestemd met:</text:p>
            <text:p text:style-name="al">het plan van aanpak/ deelsaneringsplan van Stantec met projectnummer 211008390 om een deel van de bodem te saneren (in overeenstemming met artikel 28 Wet bodembescherming) ter  plaatse van bovenvermelde locatie.</text:p>
            <text:p text:style-name="al">Bij de beschikkingsaanvraag zijn de volgende rapporten gevoegd:</text:p>
            <text:p text:style-name="al">- Notitie verplaatsing verontreiniging Eestraat 23 van Stantec , d.d. 2 september </text:p>
            <text:p text:style-name="al">2021 zonder kenmerk.</text:p>
            <text:p text:style-name="al">- Vooronderzoek Qterra, d.d.  27 augustus 2021 met casenummer 211008390-</text:p>
            <text:p text:style-name="al">S1KK212743</text:p>
            <text:p text:style-name="al">- Saneringsonderzoek voormalige chemische wasserij Hoekstersingel 51-53 te </text:p>
            <text:p text:style-name="al">Leeuwarden van oranjewoud  met projectnummer 14207-56312, van november </text:p>
            <text:p text:style-name="al">1994.</text:p>
            <text:p text:style-name="al">- Saneringsevaluatie bodemsanering Hoekstersingel 51-53 en Groningerstraat 2 te </text:p>
            <text:p text:style-name="al">Leeuwarden van Oranjewoud, d.d. 31 januari 2012 met projectnummer 231710.</text:p>
            <text:p text:style-name="al">- Voortgangsrapport 2014 bodemsanering Hoekstersingel 51-53 en </text:p>
            <text:p text:style-name="al">Groningerstraat 2, van mei  2015 van Antea met projectnummer 14207-231710</text:p>
            <text:p text:style-name="al">- Saneringsevaluatie bodemsanering Hoekstersingel 51-53 en Groningerstraat 2 te </text:p>
            <text:p text:style-name="al">Leeuwarden, Deel IV Evaluatie sanering ondergrond, d.d. 15 december 2015, van </text:p>
            <text:p text:style-name="al">Antea met projectnummer 14207-231710.</text:p>
            <text:p text:style-name="al">Tegen deze beschikkingen kan ingevolge de bepalingen van de Algemene wet bestuursrecht door belanghebbenden tot en met 23 december 2021 een bezwaarschrift worden ingediend. Een bezwaarschrift dient te worden gericht aan burgemeester en wethouders van Leeuwarden, Postbus 21000, 8900 JA Leeuwarden. Het bezwaarschrift dient te zijn ondertekend en tenminste het volgende te bevatten:</text:p>
            <text:p text:style-name="al">de naam en het adres van de indiener;</text:p>
            <text:p text:style-name="al">de dagtekening;</text:p>
            <text:p text:style-name="al">een omschrijving van het besluit waartegen het bezwaar is gericht;</text:p>
            <text:p text:style-name="al">de motivering (gronden) van het bezwaar.</text:p>
            <text:p text:style-name="al"/>
            <text:p text:style-name="al">Voor nadere informatie kunt u contact opnemen met de heer T. Katgert, medewerker van de FUMO, telefoonnummer 0566-750300.  Of u neemt contact op met de heer J.M. van der Meulen van gemeente Leeuwarden, telefoonnummer 14-058.</text:p>
            <text:p text:style-name="al"/>
            <text:p text:style-name="al"/>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98257</text:span><text:line-break/><text:date style:data-style-name="dag" text:fixed="true" text:date-value="2021-11-10"/><text:line-break/><text:date style:data-style-name="jaar" text:fixed="true" text:date-value="2021-11-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98257</text:span><text:date style:data-style-name="nicedate" text:fixed="true" text:date-value="2021-11-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98257</text:span><text:date style:data-style-name="nicedate" text:fixed="true" text:date-value="2021-11-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3.11/xml/MC-DRP-OverigeInformatie-Web-CB.xml</meta:user-defined>
    <meta:user-defined meta:name="OVERHEID.Gemeente/DC.creator">Leeuwarden</meta:user-defined>
    <meta:user-defined meta:name="OVERHEID.Informatietype/DC.type">officiële publicatie</meta:user-defined>
    <meta:user-defined meta:name="OVERHEIDop.Rubriek/DC.type">overige overheidsinformatie</meta:user-defined>
    <meta:user-defined meta:name="OVERHEID.Gemeente/OVERHEID.authority">Leeuwarden</meta:user-defined>
    <meta:user-defined meta:name="OVERHEID.Gemeente/DCTERMS.publisher">Leeuwarden</meta:user-defined>
    <meta:user-defined meta:name="OVERHEID.TaxonomieBeleidsagendaDecentraal/OVERHEID.category">Bestuur | Organisatie en beleid</meta:user-defined>
    <dc:language>nl</dc:language>
    <meta:user-defined meta:name="OVERHEIDop.locatietype/OVERHEIDop.gebiedsmarkering">Adres</meta:user-defined>
    <meta:user-defined meta:name="DC.title">Wet bodembescherming</meta:user-defined>
    <meta:user-defined meta:name="DCTERMS.W3CDTF/DCTERMS.available">2021-11-10</meta:user-defined>
    <meta:user-defined meta:name="DCTERMS.W3CDTF/OVERHEIDop.jaargang">2021</meta:user-defined>
    <meta:user-defined meta:name="OVERHEIDop.publicationIssue">398257</meta:user-defined>
    <meta:user-defined meta:name="OVERHEIDop.GmbID/DC.identifier">gmb-2021-398257</meta:user-defined>
    <meta:user-defined meta:name="OVERHEIDop.versieInformatie"/>
  </office:meta>
</office:document-meta>
</file>