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EN ZIENSWIJZEN ONTWERPOMGEVINGSVERGUNNING,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ANDEREN VAN HET GEBRUIK VAN AGRARISCH IN WOONDOELEINDEN (TEN BEHOEVE VAN HET BOUWEN VAN EEN WONING EN BIJGEBOUW (VERVANGING) (STRIJDIG GEBRUIK)), WARNIAHUZEN 5 TE ALDEBOARN</text:p>
            <text:p text:style-name="common-al"/>
            <text:p text:style-name="common-al">Het veranderen van het gebruik van agrarisch in woondoeleinden (ten behoeve van het bouwen van een woning en bijgebouw (vervanging) (strijdig gebruik)) op de locatie Warniahuzen 5 Aldeboarn (13-09-2021 tot en met 25-10-2021).</text:p>
            <text:p text:style-name="last-al">Deze ontwerpbeschikking heeft ter inzage gelegen. In de tussen haakjes vermelde periode zijn geen zienswijzen ingediend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96226</text:span><text:line-break/><text:date style:data-style-name="dag" text:fixed="true" text:date-value="2021-11-08"/><text:line-break/><text:date style:data-style-name="jaar" text:fixed="true" text:date-value="2021-11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96226</text:span><text:date style:data-style-name="nicedate" text:fixed="true" text:date-value="2021-11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96226</text:span><text:date style:data-style-name="nicedate" text:fixed="true" text:date-value="2021-11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8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GEEN ZIENSWIJZEN ONTWERPOMGEVINGSVERGUNNING,</meta:user-defined>
    <meta:user-defined meta:name="DCTERMS.W3CDTF/DCTERMS.available">2021-11-08</meta:user-defined>
    <meta:user-defined meta:name="DCTERMS.W3CDTF/OVERHEIDop.jaargang">2021</meta:user-defined>
    <meta:user-defined meta:name="OVERHEIDop.publicationIssue">396226</meta:user-defined>
    <meta:user-defined meta:name="OVERHEIDop.GmbID/DC.identifier">gmb-2021-396226</meta:user-defined>
    <meta:user-defined meta:name="OVERHEIDop.versieInformatie"/>
  </office:meta>
</office:document-meta>
</file>