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Inspraak Voorontwerpbestemmingsplan Deprogrammering IBF </text:p>
      <text:section text:name="zakelijke-mededeling_id1-3-2" text:style-name="zakelijke-mededeling">
        <text:section text:name="zakelijke-mededeling-tekst_id1-3-2-1" text:style-name="zakelijke-mededeling-tekst">
          <text:section text:name="tekst_id1-3-2-1-1" text:style-name="tekst">
            <text:p text:style-name="common-al">Een aantal kavels aan de noordoostkant van het bedrijventerrein IBF is op dit moment niet in gebruik als bedrijventerrein. Het gaat om een aantal agrarische gronden. De gemeente heeft een voorontwerpbestemmingsplan opgesteld om dit deel van het bedrijventerrein te ‘deprogrammeren’. In het voorontwerpbestemmingsplan is de bedrijfsbestemming gewijzigd naar een agrarische bestemming.</text:p>
            <text:p text:style-name="common-al">Hiermee wordt aangesloten bij de regionale afspraken, zoals opgenomen in het document “Regio Zuidoost Volop in Bedrijf! – Afspraken bedrijventerreinen regio Zuidoost Fryslân 2019-2026/2030”. Dit document bevat afspraken tussen de gemeenten Heerenveen, Opsterland, Smallingerland, Weststellingwerf en Ooststellingwerf over het benodigde programma aan bedrijventerreinen in deze regio. Hierbij is op regionale schaal gekeken naar de verwachte economische ontwikkelingen en naar de vraag en aanbod van bedrijventerreinen. Omdat een deel van de bestemde en beschikbare bedrijventerreinen kwalitatief niet kunnen voorzien in de vraag, is afgesproken enkele kavels juridisch te deprogrammeren. Dit geldt voor een deel van het bedrijventerrein IBF.</text:p>
            <text:p text:style-name="common-al">U heeft de mogelijkheid om het voorontwerpbestemmingsplan Deprogrammering IBF te raadplegen en op het plan te reageren.</text:p>
            <text:p text:style-name="common-al">
            <text:span text:style-name="nadrukvet">Inzage</text:span>
          </text:p>
            <text:p text:style-name="common-al">Informatie over het voorontwerpbestemmingsplan kan met ingang van vrijdag 5 november 2021 tot en met donderdag 2 december 2021 worden ingezien:</text:p>
            <text:list text:style-name="id1-3-2-1-1-6">
              <text:list-item text:style-override="id1-3-2-1-1-6-1">
                <text:number>1.</text:number>
                <text:p text:style-name="al">bij de receptie van het gemeentehuis, Crackstraat 2 te Heerenveen, op afspraak tijdens openingsuren. Hiervoor kunt u bellen met nummer 140513;</text:p>
              </text:list-item>
              <text:list-item text:style-override="id1-3-2-1-1-6-2">
                <text:number>2.</text:number>
                <text:p text:style-name="al">MFA Aengwirden, It Hiem 3 te Tjalleberd, tijdens openingsuren;</text:p>
              </text:list-item>
              <text:list-item text:style-override="id1-3-2-1-1-6-3">
                <text:number>3.</text:number>
                <text:p text:style-name="al">op <text:a xlink:href="http://www.heerenveen.nl" xlink:type="simple">www.heerenveen.nl</text:a> onder ‘ter inzage’.</text:p>
              </text:list-item>
            </text:list>
            <text:p text:style-name="common-al">Ook wordt een nieuwsbrief verspreid via verschillende social media.</text:p>
            <text:p text:style-name="common-al">
            <text:span text:style-name="nadrukvet">Vragen en inspraak</text:span>
          </text:p>
            <text:p text:style-name="last-al">Gedurende de inzagetermijn kan iedereen schriftelijk of per e-mail vragen stellen over de plannen of daarop inspreken. </text:p>
            <text:list text:style-name="id1-3-2-1-1-10">
              <text:list-item text:style-override="id1-3-2-1-1-10-1">
                <text:number>1.</text:number>
                <text:p text:style-name="al">Schriftelijke reacties moeten worden gericht aan burgemeester en wethouders van Heerenveen, Postbus 15.000, 8440 GA HEERENVEEN.</text:p>
              </text:list-item>
              <text:list-item text:style-override="id1-3-2-1-1-10-2">
                <text:number>2.</text:number>
                <text:p text:style-name="al">E-mails kunnen worden gezonden aan <text:a xlink:href="mailto:inspraak@heerenveen.nl" xlink:type="simple">inspraak@heerenveen.nl</text:a>, onder vermelding “Deprogrammering IBF”.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5072</text:span><text:line-break/><text:date style:data-style-name="dag" text:fixed="true" text:date-value="2021-11-05"/><text:line-break/><text:date style:data-style-name="jaar" text:fixed="true" text:date-value="2021-1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5072</text:span><text:date style:data-style-name="nicedate" text:fixed="true" text:date-value="2021-1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5072</text:span><text:date style:data-style-name="nicedate" text:fixed="true" text:date-value="2021-1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4/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BPNdeprogrammIBF-VO01</meta:user-defined>
    <meta:user-defined meta:name="OVERHEIDop.Plansoort/OVERHEIDop.plansoort">bestemmings- of omgevingsplan</meta:user-defined>
    <dc:language>nl</dc:language>
    <meta:user-defined meta:name="OVERHEIDop.locatietype/OVERHEIDop.gebiedsmarkering">Punt</meta:user-defined>
    <meta:user-defined meta:name="DC.title">Inspraak Voorontwerpbestemmingsplan Deprogrammering IBF</meta:user-defined>
    <meta:user-defined meta:name="DCTERMS.W3CDTF/DCTERMS.available">2021-11-05</meta:user-defined>
    <meta:user-defined meta:name="DCTERMS.W3CDTF/OVERHEIDop.jaargang">2021</meta:user-defined>
    <meta:user-defined meta:name="OVERHEIDop.publicationIssue">395072</meta:user-defined>
    <meta:user-defined meta:name="OVERHEIDop.GmbID/DC.identifier">gmb-2021-395072</meta:user-defined>
    <meta:user-defined meta:name="OVERHEIDop.versieInformatie"/>
  </office:meta>
</office:document-meta>
</file>