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spraak Voorontwerpbestemmingsplan Klaverblad Noordoost</text:p>
      <text:section text:name="zakelijke-mededeling_id1-3-2" text:style-name="zakelijke-mededeling">
        <text:section text:name="zakelijke-mededeling-tekst_id1-3-2-1" text:style-name="zakelijke-mededeling-tekst">
          <text:section text:name="tekst_id1-3-2-1-1" text:style-name="tekst">
            <text:p text:style-name="common-al">Het bestemmingsplan Klaverblad Noordoost maakt het mogelijk dat het agrarisch gebied ten noordoosten van het Klaverblad Heerenveen, tussen Tjalleberd en de A7, wordt omgevormd naar een duurzaam bedrijventerrein met ruimte voor een zonnepark en natuurinclusieve landbouw. Het bedrijventerrein krijgt de naam Klaverblad Noordoost (KNO) en zal bestaan uit netto 20 hectare bedrijventerrein, 32 hectare zonnepark inclusief landschappelijke inpassing en circa 50 hectare natuurinclusieve landbouw. De overige grond in het gebied wordt gebruikt voor groen en water.</text:p>
            <text:p text:style-name="common-al">Om de ontwikkeling mogelijk te maken, is een voorontwerpbestemmingsplan opgesteld. U heeft de mogelijkheid om het plan te raadplegen en op het plan te reageren.</text:p>
            <text:p text:style-name="common-al">
            <text:span text:style-name="nadrukvet">Inzage</text:span>
          </text:p>
            <text:p text:style-name="common-al">Informatie over het voorontwerpbestemmingsplan kan met ingang van vrijdag 5 november 2021 tot en met donderdag 2 december 2021 worden ingezien:</text:p>
            <text:list text:style-name="id1-3-2-1-1-5">
              <text:list-item text:style-override="id1-3-2-1-1-5-1">
                <text:number>1.</text:number>
                <text:p text:style-name="al">bij de receptie van het gemeentehuis, Crackstraat 2 te Heerenveen, op afspraak tijdens openingsuren. Hiervoor kunt u bellen met nummer 140513;</text:p>
              </text:list-item>
              <text:list-item text:style-override="id1-3-2-1-1-5-2">
                <text:number>2.</text:number>
                <text:p text:style-name="al">MFA Aengwirden, It Hiem 3 te Tjalleberd, tijdens openingsuren;</text:p>
              </text:list-item>
              <text:list-item text:style-override="id1-3-2-1-1-5-3">
                <text:number>3.</text:number>
                <text:p text:style-name="al">op <text:a xlink:href="http://www.heerenveen.nl" xlink:type="simple">www.heerenveen.nl</text:a> onder ‘ter inzage’</text:p>
              </text:list-item>
            </text:list>
            <text:p text:style-name="common-al">Ook wordt een nieuwsbrief verspreid via verschillende social media.</text:p>
            <text:p text:style-name="common-al">
            <text:span text:style-name="nadrukvet">Vragen en inspraak</text:span>
          </text:p>
            <text:p text:style-name="last-al">Gedurende de inzagetermijn kan iedereen schriftelijk of per e-mail vragen stellen over de plannen of daarop inspreken. </text:p>
            <text:list text:style-name="id1-3-2-1-1-9">
              <text:list-item text:style-override="id1-3-2-1-1-9-1">
                <text:number>1.</text:number>
                <text:p text:style-name="al">Schriftelijke reacties moeten worden gericht aan burgemeester en wethouders van Heerenveen, Postbus 15.000, 8440 GA HEERENVEEN.</text:p>
              </text:list-item>
              <text:list-item text:style-override="id1-3-2-1-1-9-2">
                <text:number>2.</text:number>
                <text:p text:style-name="al">E-mails kunnen worden gezonden aan <text:a xlink:href="mailto:inspraak@heerenveen.nl" xlink:type="simple">inspraak@heerenveen.nl</text:a>, onder vermelding “Klaverblad Noordoost”.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5068</text:span><text:line-break/><text:date style:data-style-name="dag" text:fixed="true" text:date-value="2021-11-05"/><text:line-break/><text:date style:data-style-name="jaar" text:fixed="true" text:date-value="2021-1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5068</text:span><text:date style:data-style-name="nicedate" text:fixed="true" text:date-value="2021-1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5068</text:span><text:date style:data-style-name="nicedate" text:fixed="true" text:date-value="2021-1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4/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klaverbladNO-VO01</meta:user-defined>
    <meta:user-defined meta:name="OVERHEIDop.Plansoort/OVERHEIDop.plansoort">bestemmings- of omgevingsplan</meta:user-defined>
    <dc:language>nl</dc:language>
    <meta:user-defined meta:name="OVERHEIDop.locatietype/OVERHEIDop.gebiedsmarkering">Punt</meta:user-defined>
    <meta:user-defined meta:name="DC.title">Inspraak Voorontwerpbestemmingsplan Klaverblad Noordoost</meta:user-defined>
    <meta:user-defined meta:name="DCTERMS.W3CDTF/DCTERMS.available">2021-11-05</meta:user-defined>
    <meta:user-defined meta:name="DCTERMS.W3CDTF/OVERHEIDop.jaargang">2021</meta:user-defined>
    <meta:user-defined meta:name="OVERHEIDop.publicationIssue">395068</meta:user-defined>
    <meta:user-defined meta:name="OVERHEIDop.GmbID/DC.identifier">gmb-2021-395068</meta:user-defined>
    <meta:user-defined meta:name="OVERHEIDop.versieInformatie"/>
  </office:meta>
</office:document-meta>
</file>