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Eekwerdermeedenweg 3 Wirdu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raad heeft op 27 oktober 2021 het bestemmingsplan 'Eekwerdemeedenweg 3 te Wirdum' vastgesteld. Op dit perceel is een wijnboerderij gevestigd. De wijnboerderij is een familiebedrijf waar in totaal zeven woningen (inclusief de bedrijfswoning) aanwezig zijn. Het gebruik is in strijd met de huidige ruimtelijke regels en om recht te doen aan de huidige situatie van het zelfvoorzienende bedrijf wordt het gebruik gelegaliseerd met een persoonsgebonden overgangsrecht en daarmee toekomstige recreatiewoningen toegestaan.  </text:p>
            <text:p text:style-name="tussenkopcur">Ter inzage</text:p>
            <text:p text:style-name="al">Het bestemmingsplan ligt van 11 november tot en met 22 december 2021 ter inzage. Vanwege de blijvende aandacht voor beheersing van het coronavirus, geven wij de voorkeur aan digitale inzage. De stukken met betrekking tot het bestemmingsplan kunt u vinden via ruimtelijkeplannen.nl (het identificatienummer is NL.IMRO.1979.65BP-VG01). De digitale stukken zijn juridisch bindend. Bij een verschil tussen de digitale en de papieren versie geldt het digitale stuk. Kijkt u toch liever de papieren versie in? Maak dan een afspraak bij het Klant Contact Centrum via eemsdelta.nl of via telefoonnummer 14 0596. </text:p>
            <text:p text:style-name="tussenkopcur">Beroep</text:p>
            <text:p text:style-name="al">Tijdens de bovengenoemde termijn kan tegen het besluit tot vaststelling beroep worden ingesteld. Het beroep kan worden gestuurd naar de Afdeling Bestuursrechtspraak van de Raad van State, Postbus 20019, 2500 EA Den Haag</text:p>
            <text:p text:style-name="tussenkopcur">Inwerkingtreding</text:p>
            <text:p text:style-name="al">Het raadsbesluit tot vaststelling van het bestemmingsplan treedt in werking met de ingang van de dag na die waarop de beroepstermijn afloopt. Een beroepsschrift heeft geen schorsende werking. Gelijktijdig met het indienen van een beroepsschrift kunt u binnen de beroepstermijn een verzoek om voorlopige voorziening indienen bij de Afdeling Bestuursrechtspraak van de Raad van State. Het raadsbesluit treedt niet in werking voordat op dat verzoek is beslist.</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3741</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741</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741</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2/xml/MC-DRP-OverigeBvAS-Web-CB.xml</meta:user-defined>
    <meta:user-defined meta:name="OVERHEID.Gemeente/DC.creator">Eemsdelta</meta:user-defined>
    <meta:user-defined meta:name="OVERHEID.Informatietype/DC.type">officiële publicatie</meta:user-defined>
    <meta:user-defined meta:name="OVERHEIDop.Rubriek/DC.type">ander besluit van algemene strekking</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DC.title">Vastgesteld bestemmingsplan Eekwerdermeedenweg 3 Wirdum</meta:user-defined>
    <meta:user-defined meta:name="DCTERMS.W3CDTF/DCTERMS.available">2021-11-10</meta:user-defined>
    <meta:user-defined meta:name="DCTERMS.W3CDTF/OVERHEIDop.jaargang">2021</meta:user-defined>
    <meta:user-defined meta:name="OVERHEIDop.publicationIssue">393741</meta:user-defined>
    <meta:user-defined meta:name="OVERHEIDop.GmbID/DC.identifier">gmb-2021-393741</meta:user-defined>
    <meta:user-defined meta:name="OVERHEIDop.versieInformatie"/>
  </office:meta>
</office:document-meta>
</file>