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Wilt u in 2022 een evenement organiseren? Geeft u dit dan vóór <text:span text:style-name="nadrukvet">1 december 2021</text:span> aan de gemeente door. Op het formulier ‘Vooraankondiging evenement 2022’ kunt u aangeven waar en wanneer  u uw evenement wilt organiseren en wat voor soort evenement u wilt houden. Dit formulier vindt u op onze website <text:a xlink:href="http://www.harderwijk.nl/" xlink:type="simple">www.harderwijk.nl</text:a>. Evenementen die op tijd worden doorgegeven, betrekt de gemeente bij het opstellen van de evenementenkalender 2022. Voordeel daarvan is dat u dan begin 2022 al hoort of uw evenement in principe op uw voorkeursdatum en locatie gehouden kan worden. Pas na beoordeling van uw aanvraag, die daarna ingediend moet worden, hoort u of u definitief toestemming krijgt. Meer informatie via: mevr. J. Westrik 0341-411911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3071</text:span><text:line-break/><text:date style:data-style-name="dag" text:fixed="true" text:date-value="2021-11-04"/><text:line-break/><text:date style:data-style-name="jaar" text:fixed="true" text:date-value="2021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3071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3071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0/xml/MC-DRP-OverigeInformatie-Web-CB.xml</meta:user-defined>
    <meta:user-defined meta:name="OVERHEID.Gemeente/DC.creator">Harderwijk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arderwijk</meta:user-defined>
    <meta:user-defined meta:name="OVERHEID.Gemeente/DCTERMS.publisher">Harderwijk</meta:user-defined>
    <meta:user-defined meta:name="OVERHEID.TaxonomieBeleidsagendaDecentraal/OVERHEID.category">Cultuur en recreatie | Organisatie en beleid</meta:user-defined>
    <dc:language>nl</dc:language>
    <meta:user-defined meta:name="OVERHEIDop.locatietype/OVERHEIDop.gebiedsmarkering">Gemeente</meta:user-defined>
    <meta:user-defined meta:name="DC.title">Evenementen 2022</meta:user-defined>
    <meta:user-defined meta:name="DCTERMS.W3CDTF/DCTERMS.available">2021-11-04</meta:user-defined>
    <meta:user-defined meta:name="DCTERMS.W3CDTF/OVERHEIDop.jaargang">2021</meta:user-defined>
    <meta:user-defined meta:name="OVERHEIDop.publicationIssue">393071</meta:user-defined>
    <meta:user-defined meta:name="OVERHEIDop.GmbID/DC.identifier">gmb-2021-393071</meta:user-defined>
    <meta:user-defined meta:name="OVERHEIDop.versieInformatie"/>
  </office:meta>
</office:document-meta>
</file>