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ERKTUIGENBERGING, VAN SMINIAWEI 2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erktuigenberging op het perceel van Sminiawei 2 te Aldeboarn  </text:p>
            <text:p text:style-name="common-al">(05 februari 2021)</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198</text:span><text:line-break/><text:date style:data-style-name="dag" text:fixed="true" text:date-value="2021-02-09"/><text:line-break/><text:date style:data-style-name="jaar" text:fixed="true" text:date-value="2021-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198</text:span><text:date style:data-style-name="nicedate" text:fixed="true" text:date-value="2021-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198</text:span><text:date style:data-style-name="nicedate" text:fixed="true" text:date-value="2021-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7195.465 561742.83</meta:user-defined>
    <meta:user-defined meta:name="DC.title">VERLENING OMGEVINGSVERGUNNING, BOUWEN VAN EEN WERKTUIGENBERGING, VAN SMINIAWEI 2 ALDEBOARN</meta:user-defined>
    <meta:user-defined meta:name="OVERHEID.PostcodeHuisnummer/OVERHEIDop.postcodeHuisnummer">8495MT 2</meta:user-defined>
    <meta:user-defined meta:name="OVERHEIDop.straatnaam">van Sminiawei</meta:user-defined>
    <meta:user-defined meta:name="OVERHEIDop.woonplaats">Aldeboarn</meta:user-defined>
    <meta:user-defined meta:name="DCTERMS.W3CDTF/DCTERMS.available">2021-02-09</meta:user-defined>
    <meta:user-defined meta:name="DCTERMS.W3CDTF/OVERHEIDop.jaargang">2021</meta:user-defined>
    <meta:user-defined meta:name="OVERHEIDop.publicationIssue">39198</meta:user-defined>
    <meta:user-defined meta:name="OVERHEIDop.GmbID/DC.identifier">gmb-2021-39198</meta:user-defined>
    <meta:user-defined meta:name="OVERHEIDop.versieInformatie"/>
  </office:meta>
</office:document-meta>
</file>