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redestraat 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redestraat 3A, 3011RB, transformatie naar 5 woningen (aanvraagdatum 28-10-2021, dossiernummer OMV.21.10.00586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191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191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191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redestraat 3A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9191</meta:user-defined>
    <meta:user-defined meta:name="OVERHEIDop.GmbID/DC.identifier">gmb-2021-389191</meta:user-defined>
    <meta:user-defined meta:name="OVERHEIDop.versieInformatie"/>
  </office:meta>
</office:document-meta>
</file>