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Kruisplei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Inname Openbare Grond heeft verleend (art. 2.10 e.v. Algemene Plaatselijke Verordening (APV) Rotterdam 2012)</text:p>
            <text:p text:style-name="common-al"/>
            <text:p text:style-name="common-al">Gebied: Centrum</text:p>
            <text:p text:style-name="common-al">Adres: Kruisplein 17A-06 </text:p>
            <text:p text:style-name="common-al">Postcode: 3014DB Rotterdam</text:p>
            <text:p text:style-name="common-al">Datum besluit: 27 oktober 2021</text:p>
            <text:p text:style-name="common-al">Periode: van 27 oktober t/m 6 december 2021</text:p>
            <text:p text:style-name="common-al">Zaaknummer: 635435-2021</text:p>
            <text:p text:style-name="common-al">Status: verleend</text:p>
            <text:p text:style-name="common-al"/>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977</text:span><text:line-break/><text:date style:data-style-name="dag" text:fixed="true" text:date-value="2021-11-02"/><text:line-break/><text:date style:data-style-name="jaar" text:fixed="true" text:date-value="2021-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7977</text:span><text:date style:data-style-name="nicedate" text:fixed="true" text:date-value="2021-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7977</text:span><text:date style:data-style-name="nicedate" text:fixed="true" text:date-value="2021-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7/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Verleende vergunning Inname Openbare Grond Kruisplein</meta:user-defined>
    <meta:user-defined meta:name="DCTERMS.W3CDTF/DCTERMS.available">2021-11-02</meta:user-defined>
    <meta:user-defined meta:name="DCTERMS.W3CDTF/OVERHEIDop.jaargang">2021</meta:user-defined>
    <meta:user-defined meta:name="OVERHEIDop.publicationIssue">387977</meta:user-defined>
    <meta:user-defined meta:name="OVERHEIDop.GmbID/DC.identifier">gmb-2021-387977</meta:user-defined>
    <meta:user-defined meta:name="OVERHEIDop.versieInformatie"/>
  </office:meta>
</office:document-meta>
</file>