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Willaertstraat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Stremmen - Willaertstraat 3 , 08-11-2021, Locatie: Willaertstraat 3</text:p>
            <text:p text:style-name="common-al">Looptijd :-- t/m 08-11-2021</text:p>
            <text:p text:style-name="common-al">Verzonden naar aanvrager op: 28-10-2021</text:p>
            <text:p text:style-name="common-al">Kenmerk gemeente: Z/21/19766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1/1976669" xlink:type="simple">Stadsloket.zui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729</text:span><text:line-break/><text:date style:data-style-name="dag" text:fixed="true" text:date-value="2021-11-02"/><text:line-break/><text:date style:data-style-name="jaar" text:fixed="true" text:date-value="2021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729</text:span><text:date style:data-style-name="nicedate" text:fixed="true" text:date-value="2021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729</text:span><text:date style:data-style-name="nicedate" text:fixed="true" text:date-value="2021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76669</meta:user-defined>
    <meta:user-defined meta:name="DCTERMS.abstract">Stremmen - Willaertstraat 3 , 08-11-2021, Willaertstraat 3</meta:user-defined>
    <dc:language>nl</dc:language>
    <meta:user-defined meta:name="OVERHEIDop.locatietype/OVERHEIDop.gebiedsmarkering">Punt</meta:user-defined>
    <meta:user-defined meta:name="DC.title">Besluit apv vergunning Verleend Willaertstraat 3</meta:user-defined>
    <meta:user-defined meta:name="DCTERMS.W3CDTF/DCTERMS.available">2021-11-02</meta:user-defined>
    <meta:user-defined meta:name="DCTERMS.W3CDTF/OVERHEIDop.jaargang">2021</meta:user-defined>
    <meta:user-defined meta:name="OVERHEIDop.publicationIssue">386729</meta:user-defined>
    <meta:user-defined meta:name="OVERHEIDop.GmbID/DC.identifier">gmb-2021-386729</meta:user-defined>
    <meta:user-defined meta:name="OVERHEIDop.versieInformatie"/>
  </office:meta>
</office:document-meta>
</file>