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IN 5 WONINGEN EN VERANDEREN VAN EEN BIJGEBOUW, HEIDEBUREN 11 1 TOT EN MET 11 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in 5 woningen en veranderen van een bijgebouw op het perceel Heideburen 11 1 tot en met 11 5 te Heerenveen (27 okto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4122</text:span><text:line-break/><text:date style:data-style-name="dag" text:fixed="true" text:date-value="2021-10-29"/><text:line-break/><text:date style:data-style-name="jaar" text:fixed="true" text:date-value="2021-10-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4122</text:span><text:date style:data-style-name="nicedate" text:fixed="true" text:date-value="2021-10-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4122</text:span><text:date style:data-style-name="nicedate" text:fixed="true" text:date-value="2021-10-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IN 5 WONINGEN EN VERANDEREN VAN EEN BIJGEBOUW, HEIDEBUREN 11 1 TOT EN MET 11 5 HEERENVEEN</meta:user-defined>
    <meta:user-defined meta:name="DCTERMS.W3CDTF/DCTERMS.available">2021-10-29</meta:user-defined>
    <meta:user-defined meta:name="DCTERMS.W3CDTF/OVERHEIDop.jaargang">2021</meta:user-defined>
    <meta:user-defined meta:name="OVERHEIDop.publicationIssue">384122</meta:user-defined>
    <meta:user-defined meta:name="OVERHEIDop.GmbID/DC.identifier">gmb-2021-384122</meta:user-defined>
    <meta:user-defined meta:name="OVERHEIDop.versieInformatie"/>
  </office:meta>
</office:document-meta>
</file>