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sloopmel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gveld 1, 5374 ND Schaijk; het verwijderen van asbesthoudende dakbedekking van een schuur en het afvoeren van losliggende asbesthoudende materialen (melding ontvangen op 20 oktober 2021)</text:p>
            <text:p text:style-name="common-al">Kreitsberg 17, 5411 RH Zeeland; het verwijderen van asbesthoudende dakbedekking van een mestsilo en het afvoeren van losliggende asbesthoudende materialen (melding ontvangen op 21 oktober 2021)</text:p>
            <text:p text:style-name="common-al">Luttelveld 22, 5411 TL Zeeland; het verwijderen van asbesthoudende dakbedekking van een bijgebouw en overige asbesthoudende materialen (melding ontvangen op 22 oktober 2021)</text:p>
            <text:p text:style-name="common-al">
            <text:span text:style-name="nadrukcur">In dit stadium van de procedure (ontvangen meldingen) kunt u geen bezwaar-/beroepschrift indienen. Bovengenoemde meldingen zijn op verzoek wel in te zien bij de afdeling Ruimte.</text:span>
          </text:p>
            <text:p text:style-name="last-al">
            <text:span text:style-name="nadrukcur">U kunt hiervoor telefonisch contact opnemen, telefoonnummer 0486-458111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Het gemeentebestuur van Landerd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383823</text:span><text:line-break/><text:date style:data-style-name="dag" text:fixed="true" text:date-value="2021-10-29"/><text:line-break/><text:date style:data-style-name="jaar" text:fixed="true" text:date-value="2021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3823</text:span><text:date style:data-style-name="nicedate" text:fixed="true" text:date-value="2021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3823</text:span><text:date style:data-style-name="nicedate" text:fixed="true" text:date-value="2021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Lande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Ontvangen sloopmeldingen</meta:user-defined>
    <meta:user-defined meta:name="DCTERMS.W3CDTF/DCTERMS.available">2021-10-29</meta:user-defined>
    <meta:user-defined meta:name="DCTERMS.W3CDTF/OVERHEIDop.jaargang">2021</meta:user-defined>
    <meta:user-defined meta:name="OVERHEIDop.publicationIssue">383823</meta:user-defined>
    <meta:user-defined meta:name="OVERHEIDop.GmbID/DC.identifier">gmb-2021-383823</meta:user-defined>
    <meta:user-defined meta:name="OVERHEIDop.versieInformatie"/>
  </office:meta>
</office:document-meta>
</file>