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Loder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Loder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Loderstraat 56, ter hoogte van Loderstraat 5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6 oktober 2021</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149</text:span><text:line-break/><text:date style:data-style-name="dag" text:fixed="true" text:date-value="2021-10-29"/><text:line-break/><text:date style:data-style-name="jaar" text:fixed="true" text:date-value="2021-10-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3149</text:span><text:date style:data-style-name="nicedate" text:fixed="true" text:date-value="2021-10-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3149</text:span><text:date style:data-style-name="nicedate" text:fixed="true" text:date-value="2021-10-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Loderstraat 56, ter hoogte van Loderstraat 5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BESLUIT VERKEERSMAATREGEL     Loderstraat (ROTTERDAM)</meta:user-defined>
    <meta:user-defined meta:name="DCTERMS.W3CDTF/DCTERMS.available">2021-10-29</meta:user-defined>
    <meta:user-defined meta:name="DCTERMS.W3CDTF/OVERHEIDop.jaargang">2021</meta:user-defined>
    <meta:user-defined meta:name="OVERHEIDop.publicationIssue">383149</meta:user-defined>
    <meta:user-defined meta:name="OVERHEIDop.GmbID/DC.identifier">gmb-2021-383149</meta:user-defined>
    <meta:user-defined meta:name="OVERHEIDop.versieInformatie"/>
  </office:meta>
</office:document-meta>
</file>