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Oldenbarneveldtstraat 5-3 1052J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Van Oldenbarneveldtstraat 5-3 1052JN Amsterdam</text:p>
            <text:p text:style-name="common-al">Omschrijving: intern constructief wijzigen van de begane grond en de 1e verdieping en het realiseren van een dakterras op de 5e verdieping</text:p>
            <text:p text:style-name="common-al">Datum ontvangst: 14-10-2021</text:p>
            <text:p text:style-name="common-al">Zaaknummer: Z2021-W005243</text:p>
            <text:p text:style-name="common-al">OLO nummer: 644389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903</text:span><text:line-break/><text:date style:data-style-name="dag" text:fixed="true" text:date-value="2021-10-29"/><text:line-break/><text:date style:data-style-name="jaar" text:fixed="true" text:date-value="2021-10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2903</text:span><text:date style:data-style-name="nicedate" text:fixed="true" text:date-value="2021-10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2903</text:span><text:date style:data-style-name="nicedate" text:fixed="true" text:date-value="2021-10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W005243</meta:user-defined>
    <meta:user-defined meta:name="DCTERMS.abstract">intern constructief wijzigen van de begane grond en de 1e verdieping en het realiseren van een dakterras op de 5e verdieping</meta:user-defined>
    <dc:language>nl</dc:language>
    <meta:user-defined meta:name="OVERHEIDop.locatietype/OVERHEIDop.gebiedsmarkering">Punt</meta:user-defined>
    <meta:user-defined meta:name="DC.title">Aanvraag omgevingsvergunning Van Oldenbarneveldtstraat 5-3 1052JN Amsterdam</meta:user-defined>
    <meta:user-defined meta:name="DCTERMS.W3CDTF/DCTERMS.available">2021-10-29</meta:user-defined>
    <meta:user-defined meta:name="DCTERMS.W3CDTF/OVERHEIDop.jaargang">2021</meta:user-defined>
    <meta:user-defined meta:name="OVERHEIDop.publicationIssue">382903</meta:user-defined>
    <meta:user-defined meta:name="OVERHEIDop.GmbID/DC.identifier">gmb-2021-382903</meta:user-defined>
    <meta:user-defined meta:name="OVERHEIDop.versieInformatie"/>
  </office:meta>
</office:document-meta>
</file>