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eldkwaliteitsplan ‘1ste Partiële herziening Beeldkwaliteitsplan De Fjilden Oudehorne en Nieuwehorne (2016)’</text:p>
      <text:section text:name="regeling_id1-3-2" text:style-name="regeling">
        <text:section text:name="aanhef_id1-3-2-1" text:style-name="aanhef"/>
        <text:section text:name="regeling-tekst_id1-3-2-2" text:style-name="regeling-tekst"/>
        <text:section text:name="regeling-sluiting_id1-3-2-3" text:style-name="regeling-sluiting">
          <text:section text:name="slotformulering_id1-3-2-3-1" text:style-name="slotformulering">
            <text:p text:style-name="al">Burgemeester en wethouders van Heerenveen maken bekend dat de gemeenteraad, overeenkomstig artikel 12 e.v. van de Woningwet, op 7 oktober 2021, het beeldkwaliteitsplan ‘1ste Partiële herziening Beeldkwaliteitsplan De Fjilden Oudehorne en Nieuwehorne (2016)’ heeft vastgesteld. Tevens heeft de gemeenteraad op 7 oktober 2021 besloten dit beeldkwaliteitsplan op te nemen in de Welstandsnota. </text:p>
            <text:p text:style-name="al"/>
            <text:p text:style-name="al">Het beeldkwaliteitsplan geeft welstandscriteria voor de bouw van 20 woningen en een huisartsenpraktijk op de locatie De Fjilden in Nieuwehorne.</text:p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2588</text:span><text:line-break/><text:date style:data-style-name="dag" text:fixed="true" text:date-value="2021-10-28"/><text:line-break/><text:date style:data-style-name="jaar" text:fixed="true" text:date-value="2021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2588</text:span><text:date style:data-style-name="nicedate" text:fixed="true" text:date-value="2021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2588</text:span><text:date style:data-style-name="nicedate" text:fixed="true" text:date-value="2021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0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Punt</meta:user-defined>
    <meta:user-defined meta:name="DC.title">Beeldkwaliteitsplan ‘1ste Partiële herziening Beeldkwaliteitsplan De Fjilden Oudehorne en Nieuwehorne (2016)’</meta:user-defined>
    <meta:user-defined meta:name="DCTERMS.W3CDTF/DCTERMS.available">2021-10-28</meta:user-defined>
    <meta:user-defined meta:name="OVERHEIDop.externeBijlage">1e partiële herziening bkp De Fjilden|exb-2021-62560</meta:user-defined>
    <meta:user-defined meta:name="DCTERMS.W3CDTF/OVERHEIDop.jaargang">2021</meta:user-defined>
    <meta:user-defined meta:name="OVERHEIDop.publicationIssue">382588</meta:user-defined>
    <meta:user-defined meta:name="OVERHEIDop.GmbID/DC.identifier">gmb-2021-382588</meta:user-defined>
    <meta:user-defined meta:name="OVERHEIDop.versieInformatie"/>
  </office:meta>
</office:document-meta>
</file>