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2e partiele herziening bestemmingsplan Oude- en Nieuwehorne- De Fjil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7 oktober 2021 het bestemmingsplan ‘2e partiele herziening bestemmingsplan Oude- en Nieuwehorne- De Fjilden’ ongewijzigd heeft vastgesteld. Het ontwerpbestemmingsplan maakt de bouw van 20 woningen en een huisartsenpraktijk op de locatie De Fjilden in Nieuwehorne mogelijk. Het vastgestelde bestemmingsplan ligt, met de daarop betrekking hebbende stukken, met ingang van vrijdag 29 oktober 2021 gedurende zes weken, ter inzage.</text:p>
            <text:p text:style-name="common-al">
            <text:span text:style-name="nadrukvet">Ter inzage</text:span>
          </text:p>
            <text:p text:style-name="common-al">
            <text:span text:style-name="nadrukcur">digitaal</text:span>
          </text:p>
            <text:p text:style-name="common-al">Het vastgestelde bestemmingsplan kan worden ingezien op www.ruimtelijkeplannen.nl. Op deze website kunt u via de tabbladen ‘plan bekijken’ en ‘plannen zoeken’ het adres </text:p>
            <text:p text:style-name="common-al">invoeren. U kunt ook de plannaam of het plannummer (NL.IMRO.0074.2PHBPNDeFjilden-VG01) invoeren.</text:p>
            <text:p text:style-name="common-al">
            <text:span text:style-name="nadrukcur">papieren versie</text:span>
          </text:p>
            <text:p text:style-name="common-al">Het vastgestelde bestemmingsplan kan tevens gedurende de hiervoor genoemde termijn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Beroep instellen</text:span>
          </text:p>
            <text:p text:style-name="common-al">Belanghebbenden die tijdig een zienswijze op het ontwerpbestemmingsplan hebben ingediend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 Verder kunnen belanghebbenden gedurende de termijn van ter inzage ligging beroep bij de Afdeling bestuursrechtspraak van de Raad van State instellen tegen wijzigingen die bij vaststelling in het bestemmingsplan zijn aangebracht.</text:p>
            <text:p text:style-name="common-al">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2475</text:span><text:line-break/><text:date style:data-style-name="dag" text:fixed="true" text:date-value="2021-10-28"/><text:line-break/><text:date style:data-style-name="jaar" text:fixed="true" text:date-value="2021-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2475</text:span><text:date style:data-style-name="nicedate" text:fixed="true" text:date-value="2021-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2475</text:span><text:date style:data-style-name="nicedate" text:fixed="true" text:date-value="2021-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4/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2PHBPNDeFjilden-VG01</meta:user-defined>
    <dc:language>nl</dc:language>
    <meta:user-defined meta:name="OVERHEIDop.locatietype/OVERHEIDop.gebiedsmarkering">Punt</meta:user-defined>
    <meta:user-defined meta:name="DC.title">Bestemmingsplan ‘2e partiele herziening bestemmingsplan Oude- en Nieuwehorne- De Fjilden’</meta:user-defined>
    <meta:user-defined meta:name="DCTERMS.W3CDTF/DCTERMS.available">2021-10-28</meta:user-defined>
    <meta:user-defined meta:name="OVERHEIDop.externeBijlage">Raadsbesluit vaststelling|exb-2021-62541</meta:user-defined>
    <meta:user-defined meta:name="DCTERMS.W3CDTF/OVERHEIDop.jaargang">2021</meta:user-defined>
    <meta:user-defined meta:name="OVERHEIDop.publicationIssue">382475</meta:user-defined>
    <meta:user-defined meta:name="OVERHEIDop.GmbID/DC.identifier">gmb-2021-382475</meta:user-defined>
    <meta:user-defined meta:name="OVERHEIDop.versieInformatie"/>
  </office:meta>
</office:document-meta>
</file>