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EDEELTELIJK VERANDEREN VAN EEN SUPERMARKT EN EEN WINKEL IN EEN BOUWMARKT, BUORREN 16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anderen van een supermarkt en een winkel in een bouwmarkt op het perceel Buorren 16 te Akkrum (26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1858</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858</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858</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GEDEELTELIJK VERANDEREN VAN EEN SUPERMARKT EN EEN WINKEL IN EEN BOUWMARKT, BUORREN 16 AKKRUM</meta:user-defined>
    <meta:user-defined meta:name="DCTERMS.W3CDTF/DCTERMS.available">2021-10-28</meta:user-defined>
    <meta:user-defined meta:name="DCTERMS.W3CDTF/OVERHEIDop.jaargang">2021</meta:user-defined>
    <meta:user-defined meta:name="OVERHEIDop.publicationIssue">381858</meta:user-defined>
    <meta:user-defined meta:name="OVERHEIDop.GmbID/DC.identifier">gmb-2021-381858</meta:user-defined>
    <meta:user-defined meta:name="OVERHEIDop.versieInformatie"/>
  </office:meta>
</office:document-meta>
</file>