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CRACKSTRAAT, PAUL KRUGERKADE, OUDE KOEMARKT, VLEESMARKT EN GEERTS WILLIGENPLEIN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maakt bekend dat een aanvraag evenementenvergunning is binnengekomen. Het betreft het organiseren van Kerst met de Zandtovenaar op 12 december 2021 op de locaties Crackstraat, Paul Krugerkade, Oude Koemarkt, Vleesmarkt en Geerts Willigenplein, te Heerenveen.</text:p>
            <text:p text:style-name="tussenkopcur">Ter inzage</text:p>
            <text:p text:style-name="common-al">De aanvraag alsmede de daarbij behorende stukken liggen van 27 oktober 2021 tot en met 9 november 2021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1016</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016</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016</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8/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EVENEMENTENVERGUNNING, CRACKSTRAAT, PAUL KRUGERKADE, OUDE KOEMARKT, VLEESMARKT EN GEERTS WILLIGENPLEIN HEERENVEEN</meta:user-defined>
    <meta:user-defined meta:name="DCTERMS.W3CDTF/DCTERMS.available">2021-10-28</meta:user-defined>
    <meta:user-defined meta:name="DCTERMS.W3CDTF/OVERHEIDop.jaargang">2021</meta:user-defined>
    <meta:user-defined meta:name="OVERHEIDop.publicationIssue">381016</meta:user-defined>
    <meta:user-defined meta:name="OVERHEIDop.GmbID/DC.identifier">gmb-2021-381016</meta:user-defined>
    <meta:user-defined meta:name="OVERHEIDop.versieInformatie"/>
  </office:meta>
</office:document-meta>
</file>