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COEHOORN VAN SCHELTINGAWEG 100 1 TOT EN MET 100 22 (DOORLOPEND) EN MEINESZSTRAAT 9 TOT EN MET 30 (DOORLOPEND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randveilig gebruik op de locaties Coehoorn van Scheltingaweg 100 1 tot en met 100 22 (doorlopend) en Meineszstraat 9 tot en met 30 (doorlopend) te Heerenveen (15-12-2020 tot en met 25-01-2021).</text:p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810</text:span><text:line-break/><text:date style:data-style-name="dag" text:fixed="true" text:date-value="2021-02-08"/><text:line-break/><text:date style:data-style-name="jaar" text:fixed="true" text:date-value="2021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810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810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532.823 552139.494</meta:user-defined>
    <meta:user-defined meta:name="DC.title">GEEN ZIENSWIJZEN ONTWERPOMGEVINGSVERGUNNING, COEHOORN VAN SCHELTINGAWEG 100 1 TOT EN MET 100 22 (DOORLOPEND) EN MEINESZSTRAAT 9 TOT EN MET 30 (DOORLOPEND) HEERENVEEN</meta:user-defined>
    <meta:user-defined meta:name="OVERHEID.PostcodeHuisnummer/OVERHEIDop.postcodeHuisnummer">8442GG 9</meta:user-defined>
    <meta:user-defined meta:name="OVERHEIDop.straatnaam">Meineszstraat</meta:user-defined>
    <meta:user-defined meta:name="OVERHEIDop.woonplaats">Heerenveen</meta:user-defined>
    <meta:user-defined meta:name="DCTERMS.W3CDTF/DCTERMS.available">2021-02-08</meta:user-defined>
    <meta:user-defined meta:name="DCTERMS.W3CDTF/OVERHEIDop.jaargang">2021</meta:user-defined>
    <meta:user-defined meta:name="OVERHEIDop.publicationIssue">37810</meta:user-defined>
    <meta:user-defined meta:name="OVERHEIDop.GmbID/DC.identifier">gmb-2021-37810</meta:user-defined>
    <meta:user-defined meta:name="OVERHEIDop.versieInformatie"/>
  </office:meta>
</office:document-meta>
</file>