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uorfinne 1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voor:</text:span>
          </text:p>
            <text:p text:style-name="common-al">Anjum, Buorfinne 1, het uitbreiden van de supermarkt (besluit is verzonden op 25 oktober 2021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7586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586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586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65</meta:user-defined>
    <dc:language>nl</dc:language>
    <meta:user-defined meta:name="OVERHEIDop.locatietype/OVERHEIDop.gebiedsmarkering">Adres</meta:user-defined>
    <meta:user-defined meta:name="DC.title">Evenementenvergunning Buorfinne 1 te Anj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77586</meta:user-defined>
    <meta:user-defined meta:name="OVERHEIDop.GmbID/DC.identifier">gmb-2021-377586</meta:user-defined>
    <meta:user-defined meta:name="OVERHEIDop.versieInformatie"/>
  </office:meta>
</office:document-meta>
</file>